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alenburgerweg 112B 3033A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8-04-2026</text:span> een aanvraag voor een omgevingsvergunning, met kenmerk <text:span text:style-name="nadrukvet">Z2026-005708</text:span>/<text:span text:style-name="nadrukvet">2026042801741</text:span>, heeft ontvangen voor de Bouwactiviteit (omgevingsplan), Bouwactiviteit (technisch) <text:span text:style-name="nadrukcur">(Grondslag: Omgevingswet, artikel 5.1).</text:span></text:p>
            <text:p text:style-name="common-al">De aanvraag betreft het splitsen van de woning ter plekke van de 1e en 2e verdieping (bouwlaag 2 en 3) naar 2 woningen op de locatie Walenburgerweg 112B, 3033A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770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708</meta:user-defined>
    <meta:user-defined meta:name="DCTERMS.abstract">het splitsen van de woning ter plekke van de 1e en 2e verdieping (bouwlaag 2 en 3) naar 2 woningen aan de Walenburgerweg 112B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gevraagde omgevingsvergunning, Walenburgerweg 112B 3033AK Rot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03</meta:user-defined>
    <meta:user-defined meta:name="OVERHEIDop.GmbID/DC.identifier">gmb-2026-387703</meta:user-defined>
    <meta:user-defined meta:name="OVERHEIDop.versieInformatie"/>
  </office:meta>
</office:document-meta>
</file>