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+ evenement  - Eurekaweek R.S.V. Sanctus Laurentiu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Eurekaweek R.S.V. Sanctus Laurentius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20 mei 2026 een verzoek ontvangen om Eurekaweek R.S.V. Sanctus Laurentius te mogen organiseren.</text:p>
            <text:p text:style-name="common-al">De Burgemeester van Rotterdam heeft op 12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Infirmeriestraat in Kralingen-Crooswijk te Rotterdam</text:p>
            <text:p text:style-name="common-al">Datum:</text:p>
            <text:p text:style-name="common-al">maandag 17 augustus 2026 van 14:00 uur tot 23:00 uur</text:p>
            <text:p text:style-name="common-al">dinsdag 18 augustus 2026 van 14:00 uur tot 23:00 uur</text:p>
            <text:p text:style-name="common-al">woensdag 19 augustus 2026 van 14:00 uur tot 23:00 uur</text:p>
            <text:p text:style-name="common-al">donderdag 20 augustus 2026 van 14:00 uur tot 23:00 uur</text:p>
            <text:p text:style-name="common-al"/>
            <text:p text:style-name="common-al">Kenmerk: <text:span text:style-name="nadrukvet">40976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6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0976-AVR26</meta:user-defined>
    <meta:user-defined meta:name="DCTERMS.abstract">A+ evenement  - Eurekaweek R.S.V. Sanctus Laurentius</meta:user-defined>
    <dc:language>nl</dc:language>
    <meta:user-defined meta:name="OVERHEIDop.locatietype/OVERHEIDop.gebiedsmarkering">Adres</meta:user-defined>
    <meta:user-defined meta:name="DC.title">A+ evenement  - Eurekaweek R.S.V. Sanctus Laurentius</meta:user-defined>
    <meta:user-defined meta:name="OVERHEIDop.datumEindeReactietermijn">2026-09-23</meta:user-defined>
    <meta:user-defined meta:name="OVERHEIDop.terinzageleggingBG">https://rotterdam.lokalebekendmakingen.nl/case/1:9822:30902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89</meta:user-defined>
    <meta:user-defined meta:name="OVERHEIDop.GmbID/DC.identifier">gmb-2026-387689</meta:user-defined>
    <meta:user-defined meta:name="OVERHEIDop.versieInformatie"/>
  </office:meta>
</office:document-meta>
</file>