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aanleggen van een Cv-installatie in een Rijksmonument  op locatie Hoogstraat 91, 2851 BD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 een besluit genomen op de aanvraag omgevingsvergunning met zaaknummer 19311966660 voor het aanleggen van een Cv-installatie in een Rijksmonument  op locatie Hoogstraat 91, 2851 BD Haastrecht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66660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76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6660</meta:user-defined>
    <dc:language>nl</dc:language>
    <meta:user-defined meta:name="OVERHEIDop.locatietype/OVERHEIDop.gebiedsmarkering">Punt</meta:user-defined>
    <meta:user-defined meta:name="DC.title">Kennisgeving besluit op een aanvraag omgevingsvergunning voor het aanleggen van een Cv-installatie in een Rijksmonument  op locatie Hoogstraat 91, 2851 BD Haastrech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87</meta:user-defined>
    <meta:user-defined meta:name="OVERHEIDop.GmbID/DC.identifier">gmb-2026-387687</meta:user-defined>
    <meta:user-defined meta:name="OVERHEIDop.versieInformatie"/>
  </office:meta>
</office:document-meta>
</file>