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rynssenstraat 54-1 1058XX Amsterdam, Crynssenstraat 54-2 1058XX Amsterdam, Crynssenstraat 54-3 1058XX Amsterdam, Crynssenstraat 54-4 1058X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 op de 1e, 2e, 3e en 4e verdieping van het pand</text:p>
            <text:p text:style-name="common-al">Zaakadres: Crynssenstraat 54-1 1058XX Amsterdam, Crynssenstraat 54-2 1058XX Amsterdam, Crynssenstraat 54-3 1058XX Amsterdam, Crynssenstraat 54-4 1058XX Amsterdam</text:p>
            <text:p text:style-name="common-al">Datum ontvangst: 03-07-2026</text:p>
            <text:p text:style-name="common-al">Zaaknummer: Z2026-029536</text:p>
            <text:p text:style-name="common-al">DSO-nummer: 20260703016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67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536</meta:user-defined>
    <meta:user-defined meta:name="DCTERMS.abstract">vervangen van de kozijnen in de voorgevel op de 1e, 2e, 3e en 4e verdieping van het pan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rynssenstraat 54-1 1058XX Amsterdam, Crynssenstraat 54-2 1058XX Amsterdam, Crynssenstraat 54-3 1058XX Amsterdam, Crynssenstraat 54-4 1058XX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79</meta:user-defined>
    <meta:user-defined meta:name="OVERHEIDop.GmbID/DC.identifier">gmb-2026-387679</meta:user-defined>
    <meta:user-defined meta:name="OVERHEIDop.versieInformatie"/>
  </office:meta>
</office:document-meta>
</file>