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een kamerverhuurpand naar 4 zelfstandige wooneenheden aan Pijnboomstraat 21, 6523DS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verbouwen van een kamerverhuurpand naar 4 zelfstandige wooneenheden aan Pijnboomstraat 21, 6523DS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649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6 augustus 2026. De gemeente neemt daarover waarschijnlijk 1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67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649</meta:user-defined>
    <meta:user-defined meta:name="DCTERMS.abstract">Betreft: Aanvraag op locatie Pijnboomstraat 21, 6523DS Nijmegen</meta:user-defined>
    <dc:language>nl</dc:language>
    <meta:user-defined meta:name="OVERHEIDop.locatietype/OVERHEIDop.gebiedsmarkering">Vlak</meta:user-defined>
    <meta:user-defined meta:name="DC.title">Aanvraag omgevingsvergunning voor het verbouwen van een kamerverhuurpand naar 4 zelfstandige wooneenheden aan Pijnboomstraat 21, 6523DS Nijmegen</meta:user-defined>
    <meta:user-defined meta:name="OVERHEIDop.datumEindeReactietermijn">2026-10-01</meta:user-defined>
    <meta:user-defined meta:name="OVERHEIDop.terinzageleggingBG">https://jeleefomgeving.nl/inzien/001479179/81fa7a0f-d6c8-43cd-a470-728df33fc5df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71</meta:user-defined>
    <meta:user-defined meta:name="OVERHEIDop.GmbID/DC.identifier">gmb-2026-387671</meta:user-defined>
    <meta:user-defined meta:name="OVERHEIDop.versieInformatie"/>
  </office:meta>
</office:document-meta>
</file>