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plaatsen van een batterijopslag aan Exmorraweg 1, 8701 PJ Bolsward, Verzoeklocatie 20260424013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plaatsen van een batterijopslag aan Exmorraweg 1, 8701 PJ Bolsward, Verzoeklocatie 2026042401338. </text:p>
            <text:p text:style-name="common-al">
            
          </text:p>
            <text:p text:style-name="common-al"/>
            <text:p text:style-name="common-al">Het besluit is verzonden op 12-08-2026.</text:p>
            <text:p text:style-name="common-al"/>
            <text:p text:style-name="common-al">Het zaaknummer is CLZ-00109741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767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0974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 voor het plaatsen van een batterijopslag aan Exmorraweg 1, 8701 PJ Bolsward, Verzoeklocatie 2026042401338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70</meta:user-defined>
    <meta:user-defined meta:name="OVERHEIDop.GmbID/DC.identifier">gmb-2026-387670</meta:user-defined>
    <meta:user-defined meta:name="OVERHEIDop.versieInformatie"/>
  </office:meta>
</office:document-meta>
</file>