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Heer Hendrikskinderendijk 71, 4461DV Goes - Aanvraag omgevingsvergunning voor het verwijderen van een elektriciteitskab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1 augustus 2026 een aanvraag hebben ontvangen voor een omgevingsvergunning op de locatie 's-Heer Hendrikskinderendijk 71, 4461DV Goes. De aanvraag is geregistreerd onder zaaknummer Z2026-00005511. De aanvraag betreft:</text:p>
            <text:p text:style-name="common-al">het verwijderen van een elektriciteitskabel</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766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6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6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511</meta:user-defined>
    <meta:user-defined meta:name="DCTERMS.abstract">'s-Heer Hendrikskinderendijk 71, 4461DV Goes - Aanvraag omgevingsvergunning voor het verwijderen van een elektriciteitskabel</meta:user-defined>
    <dc:language>nl</dc:language>
    <meta:user-defined meta:name="OVERHEIDop.locatietype/OVERHEIDop.gebiedsmarkering">Vlak</meta:user-defined>
    <meta:user-defined meta:name="DC.title">'s-Heer Hendrikskinderendijk 71, 4461DV Goes - Aanvraag omgevingsvergunning voor het verwijderen van een elektriciteitskabel</meta:user-defined>
    <meta:user-defined meta:name="DCTERMS.W3CDTF/DCTERMS.available">2026-08-14</meta:user-defined>
    <meta:user-defined meta:name="DCTERMS.W3CDTF/OVERHEIDop.jaargang">2026</meta:user-defined>
    <meta:user-defined meta:name="OVERHEIDop.publicationIssue">387665</meta:user-defined>
    <meta:user-defined meta:name="OVERHEIDop.GmbID/DC.identifier">gmb-2026-387665</meta:user-defined>
    <meta:user-defined meta:name="OVERHEIDop.versieInformatie"/>
  </office:meta>
</office:document-meta>
</file>