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De Aanwin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Publicatiedatum: 17 augustus 2026</text:span>
            </text:span>
          </text:p>
            <text:p text:style-name="common-al">Het college van burgemeester en wethouders van Apeldoorn maakt hierbij bekend dat hij voornemens is om een begrotingssubsidie van € 136.662,33 voor kalenderjaar 2027 te verlenen aan Stichting De Aanwinst voor het ondersteunen van professionals bij hun werk met mensen met migratieachtergrond in Apeldoorn. Stichting De Aanwinst voert daarbij de volgende activiteiten uit: selecteren en waar nodig vervangen van intermediairs, trainen, coachen en begeleiden van de groep, coördineren van vraag en aanbod en inzetten van passende intermediairs, adviseren van organisaties over culturele diversiteit en administreren, rapporteren en monitoren van gesprekken, organisaties en vergoedingen.</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text:p>
            <text:list text:style-name="id1-3-2-1-1-6">
              <text:list-item text:style-override="id1-3-2-1-1-6-1">
                <text:number>-</text:number>
                <text:p text:style-name="al">Beschikt over een gestructureerd en operationeel netwerk van intermediairs met uiteenlopende migratieachtergronden, die professionals en inwoners kunnen ondersteunen bij het overbruggen van culturele verschillen en het bevorderen van wederzijds begrip.</text:p>
              </text:list-item>
              <text:list-item text:style-override="id1-3-2-1-1-6-2">
                <text:number>-</text:number>
                <text:p text:style-name="al">Beschikt over intermediairs die gezamenlijk verschillende talen beheersen en die kunnen worden ingezet ten behoeve van inwoners met uiteenlopende culturele en taalkundige achtergronden.</text:p>
              </text:list-item>
              <text:list-item text:style-override="id1-3-2-1-1-6-3">
                <text:number>-</text:number>
                <text:p text:style-name="al">Beschikt over een organisatorische structuur voor het selecteren, trainen, coachen, begeleiden en inzetten van intermediairs, alsmede voor het monitoren en administreren van de uitgevoerde werkzaamheden.</text:p>
              </text:list-item>
              <text:list-item text:style-override="id1-3-2-1-1-6-4">
                <text:number>-</text:number>
                <text:p text:style-name="al">Structureel samenwerkt met onderwijsinstellingen, zorg – en welzijnsorganisaties en gemeentelijke voorzieningen binnen Apeldoorn ten behoeve van de ondersteuning van inwoners met een migratieachtergrond.</text:p>
              </text:list-item>
              <text:list-item text:style-override="id1-3-2-1-1-6-5">
                <text:number>-</text:number>
                <text:p text:style-name="al">In staat is op gemeentebrede schaal vraag en aanbod te coördineren en passende intermediairs beschikbaar te stellen voor gesprekken tussen professionals en inwoners.</text:p>
              </text:list-item>
            </text:list>
            <text:p text:style-name="common-al">Stichting De Aanwinst voldoet aan deze criteria, omdat:</text:p>
            <text:list text:style-name="id1-3-2-1-1-8">
              <text:list-item text:style-override="id1-3-2-1-1-8-1">
                <text:number>-</text:number>
                <text:p text:style-name="al">De stichting als enige binnen de gemeente beschikt over het netwerk Intermediairs055, bestaande uit circa 40 intermediairs met verschillende culturele achtergronden die gezamenlijk meer dan 30 talen beheersen.</text:p>
              </text:list-item>
              <text:list-item text:style-override="id1-3-2-1-1-8-2">
                <text:number>-</text:number>
                <text:p text:style-name="al">De stichting beschikt over een bestaande uitvoeringsstructuur voor de selectie, training, coaching en begeleiding van deze intermediairs en voor coördinatie van de inzet daarvan.</text:p>
              </text:list-item>
              <text:list-item text:style-override="id1-3-2-1-1-8-3">
                <text:number>-</text:number>
                <text:p text:style-name="al">De stichting ondersteunt met Intermediairs055 onder meer basisscholen, samenwerkingspartners binnen zorg en welzijn, wijkteams en andere maatschappelijke organisaties in Apeldoorn.</text:p>
              </text:list-item>
              <text:list-item text:style-override="id1-3-2-1-1-8-4">
                <text:number>-</text:number>
                <text:p text:style-name="al">De stichting beschikt over de organisatorische capaciteit om vraag en aanbod gemeentebreed te coördineren, passende intermediairs te koppelen aan hulpvragen en de uitgevoerde werkzaamheden te registreren, monitoren en verantwoorden.</text:p>
              </text:list-item>
            </text:list>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0">
              <text:list-item text:style-override="id1-3-2-1-1-10-1">
                <text:number>-</text:number>
                <text:p text:style-name="al">onderwerp: Reactie op voornemen begrotingssubsidie aan Stichting De Aanwinst;</text:p>
              </text:list-item>
              <text:list-item text:style-override="id1-3-2-1-1-10-2">
                <text:number>-</text:number>
                <text:p text:style-name="al">zaaknummer: 2600511;</text:p>
              </text:list-item>
              <text:list-item text:style-override="id1-3-2-1-1-10-3">
                <text:number>-</text:number>
                <text:p text:style-name="al">uw mailadres en telefoonnummer;</text:p>
              </text:list-item>
              <text:list-item text:style-override="id1-3-2-1-1-10-4">
                <text:number>-</text:number>
                <text:p text:style-name="al">een bijlage met onderbouwing waarom u van mening bent dat u in aanmerking komt voor deze subsidie en/of dat de criteria uit het voornemen niet objectief, toetsbaar of redelijk zijn;</text:p>
              </text:list-item>
              <text:list-item text:style-override="id1-3-2-1-1-10-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76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meta:user-defined meta:name="OVERHEIDop.referentienummer">2600511</meta:user-defined>
    <dc:language>nl</dc:language>
    <meta:user-defined meta:name="OVERHEIDop.locatietype/OVERHEIDop.gebiedsmarkering">Gemeente</meta:user-defined>
    <meta:user-defined meta:name="DC.title">Bekendmaking van het voornemen tot het verlenen van een begrotingssubsidie aan Stichting De Aanwinst</meta:user-defined>
    <meta:user-defined meta:name="DCTERMS.W3CDTF/DCTERMS.available">2026-08-17</meta:user-defined>
    <meta:user-defined meta:name="DCTERMS.W3CDTF/OVERHEIDop.jaargang">2026</meta:user-defined>
    <meta:user-defined meta:name="OVERHEIDop.publicationIssue">387663</meta:user-defined>
    <meta:user-defined meta:name="OVERHEIDop.GmbID/DC.identifier">gmb-2026-387663</meta:user-defined>
    <meta:user-defined meta:name="OVERHEIDop.versieInformatie"/>
  </office:meta>
</office:document-meta>
</file>