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Schoonenburgsingel 112 2135 GD Hoofddorp, het vergroten van de woning door het plaatsen van een dakkapel op het achterdakvlak op de tweede verdieping, 12-08-2026, 2026081000638, 0394136936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6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93689</meta:user-defined>
    <meta:user-defined meta:name="DCTERMS.abstract">het vergroten van de woning door het plaatsen van een dakkapel op het achterdakvlak op de tweede verdieping</meta:user-defined>
    <dc:language>nl</dc:language>
    <meta:user-defined meta:name="OVERHEIDop.locatietype/OVERHEIDop.gebiedsmarkering">Vlak</meta:user-defined>
    <meta:user-defined meta:name="DC.title">Gemeente Haarlemmermeer, Verleende aanvraag omgevingsvergunning, Schoonenburgsingel 112 2135 GD Hoofddorp, het vergroten van de woning door het plaatsen van een dakkapel op het achterdakvlak op de tweede verdieping, 12-08-2026, 2026081000638, 03941369368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60</meta:user-defined>
    <meta:user-defined meta:name="OVERHEIDop.GmbID/DC.identifier">gmb-2026-387660</meta:user-defined>
    <meta:user-defined meta:name="OVERHEIDop.versieInformatie"/>
  </office:meta>
</office:document-meta>
</file>