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voor het evenement Pasar Malam Besar XL van 4 tot en met 6 september 2026, locatie tijdelijk Evenemententerrein Van Tuyllpark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12 augustus 2026 een besluit verzonden op de aanvraag met zaaknummer 2026-076664 voor het evenement Pasar Malam Besar XL van 4 tot en met 6 september 2026 op locatie tijdelijk evenemententerrein Van Tuyllpark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765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76664</meta:user-defined>
    <meta:user-defined meta:name="DCTERMS.abstract">Pasar Malam Besar xl (4-6 september 2026)</meta:user-defined>
    <dc:language>nl</dc:language>
    <meta:user-defined meta:name="OVERHEIDop.locatietype/OVERHEIDop.gebiedsmarkering">Punt</meta:user-defined>
    <meta:user-defined meta:name="DC.title">Kennisgeving besluit Evenementenvergunning voor het evenement Pasar Malam Besar XL van 4 tot en met 6 september 2026, locatie tijdelijk Evenemententerrein Van Tuyllpark te Zoeterme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4</meta:user-defined>
    <meta:user-defined meta:name="OVERHEIDop.GmbID/DC.identifier">gmb-2026-387654</meta:user-defined>
    <meta:user-defined meta:name="OVERHEIDop.versieInformatie"/>
  </office:meta>
</office:document-meta>
</file>