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uitbreiden van 3 woonwagenstandplaatsen nabij IJweg 1180 te Hoofddorp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29-07-2026, het uitbreiden van 3 woonwagenstandplaatsen nabij IJweg 1180 te Hoofddorp,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765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5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5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39413658067</meta:user-defined>
    <meta:user-defined meta:name="DCTERMS.abstract">het uitbreiden van 3 woonwagenlocaties nabij IJweg 1180 te Hoofddorp</meta:user-defined>
    <dc:language>nl</dc:language>
    <meta:user-defined meta:name="OVERHEIDop.locatietype/OVERHEIDop.gebiedsmarkering">Vlak</meta:user-defined>
    <meta:user-defined meta:name="DC.title">Ingediende aanvraag omgevingsvergunning, het uitbreiden van 3 woonwagenstandplaatsen nabij IJweg 1180 te Hoofddorp,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53</meta:user-defined>
    <meta:user-defined meta:name="OVERHEIDop.GmbID/DC.identifier">gmb-2026-387653</meta:user-defined>
    <meta:user-defined meta:name="OVERHEIDop.versieInformatie"/>
  </office:meta>
</office:document-meta>
</file>