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Voetbalveld VV Wedde, Oostersingel 50a, Wedde, evenement 'Koningschieten' op 13 september 2026, verzenddatum: 12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vergunn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8765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5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5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DCTERMS.abstract">Op grond van art. 2:25 APV is verleend, Evenementenvergunning voor het organiseren van het evenement ‘Koningschieten’ op 13 september 2026, locatie: Voetbalveld VV Wedde, Oostersingel 50a.</meta:user-defined>
    <dc:language>nl</dc:language>
    <meta:user-defined meta:name="OVERHEIDop.locatietype/OVERHEIDop.gebiedsmarkering">Punt</meta:user-defined>
    <meta:user-defined meta:name="DC.title">Verleende evenementenvergunning: Voetbalveld VV Wedde, Oostersingel 50a, Wedde, evenement 'Koningschieten' op 13 september 2026, verzenddatum: 12 augustus 202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52</meta:user-defined>
    <meta:user-defined meta:name="OVERHEIDop.GmbID/DC.identifier">gmb-2026-387652</meta:user-defined>
    <meta:user-defined meta:name="OVERHEIDop.versieInformatie"/>
  </office:meta>
</office:document-meta>
</file>