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groten en wijzigen van de bedrijfspanden , Nijverheidsweg 41 en 43 in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vergroten en wijzigen van de bedrijfspanden op de locatie Nijverheidsweg 41 en 43 in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087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30 juli 2026. De gemeente Hendrik-Ido-Ambacht neemt daarover uiterlijk 24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876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87</meta:user-defined>
    <meta:user-defined meta:name="DCTERMS.abstract">Betreft: Aanvraag op locatie Nijverheidsweg 41 en 43 in Hendrik-Ido-Ambacht</meta:user-defined>
    <dc:language>nl</dc:language>
    <meta:user-defined meta:name="OVERHEIDop.locatietype/OVERHEIDop.gebiedsmarkering">Vlak</meta:user-defined>
    <meta:user-defined meta:name="DC.title">Aanvraag vergunning voor Het vergroten en wijzigen van de bedrijfspanden , Nijverheidsweg 41 en 43 in Hendrik-Ido-Ambach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51</meta:user-defined>
    <meta:user-defined meta:name="OVERHEIDop.GmbID/DC.identifier">gmb-2026-387651</meta:user-defined>
    <meta:user-defined meta:name="OVERHEIDop.versieInformatie"/>
  </office:meta>
</office:document-meta>
</file>