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evenementenvergunning om op 31 oktober 2026 van 15:00 uur tot en met 23:59 uur het evenement Survive the Z Purmerend ter hoogte van Koemarkt, Leeghwaterpark, Kinderparadijs Purmerend, jongerencentrum Com-ic, Melkwegbrug en John F. Kennedyplein te Purmerend te organis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2 augustus 2026 besloten tot het toekennen van een evenementenvergunning om op 31 oktober 2026 van 15:00 uur tot en met 23:59 uur het evenement Survive the Z Purmerend ter hoogte van Koemarkt, Leeghwaterpark, Kinderparadijs Purmerend, jongerencentrum Com-ic, Melkwegbrug en John F. Kennedyplein te Purmerend te organiseren. Het besluit betreft de volgende onderdelen:</text:p>
            <text:list text:style-name="id1-3-2-1-1-2">
              <text:list-item text:style-override="id1-3-2-1-1-2-1">
                <text:number>•</text:number>
                <text:p text:style-name="al">Houden van een evenement</text:p>
              </text:list-item>
            </text:list>
            <text:p text:style-name="common-al">Verzenddatum besluit : 12 augustus 2026</text:p>
            <text:p text:style-name="common-al">Zaaknummer : Z2026-00003115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764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4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4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3115</meta:user-defined>
    <meta:user-defined meta:name="DCTERMS.abstract">Betreft: beschikking op aanvraag op locatie Koemarkt, Leeghwaterpark, Kinderparadijs, Grotenhuysweg, Melkwegbrug en John F. Kennedyplein te Purmerend</meta:user-defined>
    <dc:language>nl</dc:language>
    <meta:user-defined meta:name="OVERHEIDop.locatietype/OVERHEIDop.gebiedsmarkering">Vlak</meta:user-defined>
    <meta:user-defined meta:name="DC.title">Besluit tot het toekennen van een evenementenvergunning om op 31 oktober 2026 van 15:00 uur tot en met 23:59 uur het evenement Survive the Z Purmerend ter hoogte van Koemarkt, Leeghwaterpark, Kinderparadijs Purmerend, jongerencentrum Com-ic, Melkwegbrug en John F. Kennedyplein te Purmerend te organiseren</meta:user-defined>
    <meta:user-defined meta:name="OVERHEIDop.datumEindeReactietermijn">2026-09-23</meta:user-defined>
    <meta:user-defined meta:name="OVERHEIDop.terinzageleggingBG">https://jeleefomgeving.nl/inzien/001801582/d841b0c9-3f4c-44e9-a0b3-45eb2b9e2e1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49</meta:user-defined>
    <meta:user-defined meta:name="OVERHEIDop.GmbID/DC.identifier">gmb-2026-387649</meta:user-defined>
    <meta:user-defined meta:name="OVERHEIDop.versieInformatie"/>
  </office:meta>
</office:document-meta>
</file>