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cheepsbouwweg 20 3089JW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op dezelfde dag verzonden) een omgevingsvergunning, met kenmerk <text:span text:style-name="nadrukvet">Z2026-000269/2026010800512</text:span>, heeft verleend voor de Buitenplanse activiteit (BOPA). <text:span text:style-name="nadrukcur">(Grondslag: Omgevingswet, artikel 5.1)</text:span></text:p>
            <text:p text:style-name="common-al">De aanvraag betreft de tijdelijke uitvoering van twee experimentele onderzoeksprojecten op bench scale op de locatie Scheepsbouwweg 20 3089JW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64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4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4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0269</meta:user-defined>
    <meta:user-defined meta:name="DCTERMS.abstract">De tijdelijke uitvoering van twee experimentele onderzoeksprojecten op bench scale</meta:user-defined>
    <dc:language>nl</dc:language>
    <meta:user-defined meta:name="DC.title">Verleende omgevingsvergunning, Scheepsbouwweg 20 3089JW Rotterdam</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964</meta:user-defined>
    <meta:user-defined meta:name="OVERHEIDop.publicationIssue">387647</meta:user-defined>
    <meta:user-defined meta:name="OVERHEIDop.GmbID/DC.identifier">gmb-2026-387647</meta:user-defined>
    <meta:user-defined meta:name="OVERHEIDop.versieInformatie"/>
  </office:meta>
</office:document-meta>
</file>