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Week 33 - 2026: gemeente Drimmelen, tijdelijke verkeersmaatregelen Brieltjenspolder Made wegens Waailand Outdoor 2026</text:p>
      <text:section text:name="zakelijke-mededeling_id1-3-2" text:style-name="zakelijke-mededeling">
        <text:section text:name="zakelijke-mededeling-tekst_id1-3-2-1" text:style-name="zakelijke-mededeling-tekst">
          <text:section text:name="tekst_id1-3-2-1-1" text:style-name="tekst">
            <text:p text:style-name="last-al">Burgemeester en wethouders van de gemeente Drimmelen maken bekend dat zij toestemming hebben gegeven</text:p>
            <text:list text:style-name="id1-3-2-1-1-2">
              <text:list-item text:style-override="id1-3-2-1-1-2-1">
                <text:number>1.</text:number>
                <text:p text:style-name="al">tot het beperkt afsluiten van, en het instellen van een parkeerverbod op de Brieltjenspolder in Made op 22 augustus 2026 vanaf 13.00 uur tot 23 augustus 2026, 02.00 uur, of zoveel korter of langer dan nodig is wegens Waailand Outdoor 2026;  </text:p>
              </text:list-item>
              <text:list-item text:style-override="id1-3-2-1-1-2-2">
                <text:number>2.</text:number>
                <text:p text:style-name="al">er geldt éénrichtingsverkeer op de Brieltjenspolder;   </text:p>
              </text:list-item>
              <text:list-item text:style-override="id1-3-2-1-1-2-3">
                <text:number>3.</text:number>
                <text:p text:style-name="al">de toegang tot de Brieltjenspolder vanuit de Esdoornlaan wordt ingesteld als toegangspunt voor artiesten en hulpdiensten;   </text:p>
              </text:list-item>
              <text:list-item text:style-override="id1-3-2-1-1-2-4">
                <text:number>4.</text:number>
                <text:p text:style-name="al">de toegang tot de Brieltjenspolder vanuit de Brieltjensweg is mogelijk voor bezoekers van het festival die met de auto en fiets komen en voor bedrijven aan de Brieltjenspolder;   </text:p>
              </text:list-item>
              <text:list-item text:style-override="id1-3-2-1-1-2-5">
                <text:number>5.</text:number>
                <text:p text:style-name="al">de toegang tot de Brieltjenspolder vanuit de Brieltjensweg wordt tevens gebruikt door touringcars met bezoekers van het festival. Er wordt een parkeerstrook voor bussen aan 1 zijde van de weg ingerich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764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4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4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DC.title">Week 33 - 2026: gemeente Drimmelen, tijdelijke verkeersmaatregelen Brieltjenspolder Made wegens Waailand Outdoor 2026</meta:user-defined>
    <meta:user-defined meta:name="DCTERMS.W3CDTF/DCTERMS.available">2026-08-14</meta:user-defined>
    <meta:user-defined meta:name="DCTERMS.W3CDTF/OVERHEIDop.jaargang">2026</meta:user-defined>
    <meta:user-defined meta:name="OVERHEIDop.publicationIssue">387644</meta:user-defined>
    <meta:user-defined meta:name="OVERHEIDop.GmbID/DC.identifier">gmb-2026-387644</meta:user-defined>
    <meta:user-defined meta:name="OVERHEIDop.versieInformatie"/>
  </office:meta>
</office:document-meta>
</file>