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reclameborden van 24-8 tot 7-9, Ter Aar (kernen Langeraar, Korteraar, Papenveer, Ter Aar); Nieuwveen; Zevenhoven - Korteraars Buurtf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er Aar (kernen Langeraar, Korteraar, Papenveer, Ter Aar), Nieuwveen, Zevenhoven - Er worden 20 borden geplaatst van 24 augustus tot 7 september 2026 voor de aankondiging van  het Korteraars Buurtfeest op 4 september 2026<text:span text:style-name="nadrukcur">.</text:span></text:p>
            <text:p text:style-name="last-al">Geen zienswijze, bezwaar of beroep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8764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4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4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Verkeer | Organisatie en beleid</meta:user-defined>
    <meta:user-defined meta:name="OVERHEIDop.Rubriek/DC.type">andere melding</meta:user-defined>
    <dc:language>nl</dc:language>
    <meta:user-defined meta:name="OVERHEIDop.locatietype/OVERHEIDop.gebiedsmarkering">Wijk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DC.title">Melding reclameborden van 24-8 tot 7-9, Ter Aar (kernen Langeraar, Korteraar, Papenveer, Ter Aar); Nieuwveen; Zevenhoven - Korteraars Buurtfees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43</meta:user-defined>
    <meta:user-defined meta:name="OVERHEIDop.GmbID/DC.identifier">gmb-2026-387643</meta:user-defined>
    <meta:user-defined meta:name="OVERHEIDop.versieInformatie"/>
  </office:meta>
</office:document-meta>
</file>