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etroleumweg 125 3196KD Vondelingenplaa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3570</text:span><text:span text:style-name="nadrukvet">/2026031701758</text:span>, heeft verleend voor de Bouwactiviteit (omgevingsplan), Bouwactiviteit (technisch). <text:span text:style-name="nadrukcur">(Grondslag: Omgevingswet, artikel 5.1)</text:span></text:p>
            <text:p text:style-name="common-al">De aanvraag betreft betreft gevelwijziging van de bestaande bouw op de locatie Petroleumweg 125 3196KD Vondelingenplaat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6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570</meta:user-defined>
    <meta:user-defined meta:name="DCTERMS.abstract">betreft gevelwijziging van de bestaande bouw</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etroleumweg 125 3196KD Vondelingenplaat Rotterdam</meta:user-defined>
    <meta:user-defined meta:name="DCTERMS.W3CDTF/DCTERMS.available">2026-08-14</meta:user-defined>
    <meta:user-defined meta:name="DCTERMS.W3CDTF/OVERHEIDop.jaargang">2026</meta:user-defined>
    <meta:user-defined meta:name="OVERHEIDop.publicationIssue">387642</meta:user-defined>
    <meta:user-defined meta:name="OVERHEIDop.GmbID/DC.identifier">gmb-2026-387642</meta:user-defined>
    <meta:user-defined meta:name="OVERHEIDop.versieInformatie"/>
  </office:meta>
</office:document-meta>
</file>