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eek 33 - 2026: gemeente Drimmelen, tijdelijke verkeersmaatregelen diverse straten Lage Zwaluwe wegens werkzaamheden Enex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de gemeente Drimmelen maken bekend dat zij toestemming hebben gegeven, wegens werkzaamheden netverzwaring Enexis: </text:p>
            <text:list text:style-name="id1-3-2-1-1-2">
              <text:list-item text:style-override="id1-3-2-1-1-2-1">
                <text:number>1.</text:number>
                <text:p text:style-name="al">tot het afsluiten van de Utrechtlaan in Lage Zwaluwe, op 24 augustus 2026 van 07:00 tot en met 28 augustus 2026 tot 16:00;</text:p>
              </text:list-item>
              <text:list-item text:style-override="id1-3-2-1-1-2-2">
                <text:number>2.</text:number>
                <text:p text:style-name="al">tot het afsluiten van de Groningenlaan in Lage Zwaluwe, en tot het instellen van een parkeerverbod, op 31 augustus 2026 van 07:00 tot en met 8 september 2026 tot 16:00;</text:p>
              </text:list-item>
              <text:list-item text:style-override="id1-3-2-1-1-2-3">
                <text:number>3.</text:number>
                <text:p text:style-name="al">tot het afsluiten van de Drentelaan in Lage Zwaluwe, en tot het instellen van een parkeerverbod, op 9 september 2026 van 07:00 tot en met 28 september 2026; </text:p>
              </text:list-item>
              <text:list-item text:style-override="id1-3-2-1-1-2-4">
                <text:number>4.</text:number>
                <text:p text:style-name="al">tot het afsluiten van de Vijverstraat in Lage Zwaluwe, en tot het instellen van een parkeerverbod op 21 september 2026 tot en met 25 september 2026. 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876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3 - 2026: gemeente Drimmelen, tijdelijke verkeersmaatregelen diverse straten Lage Zwaluwe wegens werkzaamheden Enexi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41</meta:user-defined>
    <meta:user-defined meta:name="OVERHEIDop.GmbID/DC.identifier">gmb-2026-387641</meta:user-defined>
    <meta:user-defined meta:name="OVERHEIDop.versieInformatie"/>
  </office:meta>
</office:document-meta>
</file>