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adoelenweg 258 1035NP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1 boom</text:p>
            <text:p text:style-name="common-al">Zaakadres: Kadoelenweg 258 1035NP Amsterdam</text:p>
            <text:p text:style-name="common-al">Datum ontvangst: 18-07-2026</text:p>
            <text:p text:style-name="common-al">Zaaknummer: Z2026-031893</text:p>
            <text:p text:style-name="common-al">DSO-nummer: 202607180009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6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893</meta:user-defined>
    <meta:user-defined meta:name="DCTERMS.abstract">kappen van 1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Kadoelenweg 258 1035NP Amsterdam Noo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40</meta:user-defined>
    <meta:user-defined meta:name="OVERHEIDop.GmbID/DC.identifier">gmb-2026-387640</meta:user-defined>
    <meta:user-defined meta:name="OVERHEIDop.versieInformatie"/>
  </office:meta>
</office:document-meta>
</file>