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ude Peeldijk 4, 5964NX Meterik, besluit Omgevingsvergunning (17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bouwen van een nieuwe bedrijfswoning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rgunningen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18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8763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3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3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11210</meta:user-defined>
    <meta:user-defined meta:name="DCTERMS.abstract">Betreft: Beschikking op aanvraag op locatie Oude Peeldijk 4, 5964NX Meterik</meta:user-defined>
    <dc:language>nl</dc:language>
    <meta:user-defined meta:name="OVERHEIDop.locatietype/OVERHEIDop.gebiedsmarkering">Vlak</meta:user-defined>
    <meta:user-defined meta:name="DC.title">Oude Peeldijk 4, 5964NX Meterik, besluit Omgevingsvergunning (17 augustus 2026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633</meta:user-defined>
    <meta:user-defined meta:name="OVERHEIDop.GmbID/DC.identifier">gmb-2026-387633</meta:user-defined>
    <meta:user-defined meta:name="OVERHEIDop.versieInformatie"/>
  </office:meta>
</office:document-meta>
</file>