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verleende vergunning tijdelijk gebruik van de weg, plaatsen van bouwmaterialen van 25 mei t/m 31 juli 2026 ter hoogte van De Schans 19, 3828 AP Hoogland verlenging van 1 augustus t/m 11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		</text:span>		De Schans 19, 3828 AP Hoogland verlenging van 1 augustus t/m 11 september 2026</text:p>
            <text:p text:style-name="common-al">
            <text:span text:style-name="nadrukvet">Zaaknummer:</text:span> 	CLZ-APV2026-05-07-5d33f3b1</text:p>
            <text:p text:style-name="common-al">
            
          </text:p>
            <text:p text:style-name="common-al">
            <text:span text:style-name="nadrukvet">Datum besluit verzonden/bekendmaking: </text:span>12-08-2026</text:p>
            <text:p text:style-name="common-al">
            <text:span text:style-name="nadrukvet">Einddatum rechtsbescherming: </text:span>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762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2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5-07-5d33f3b1</meta:user-defined>
    <dc:language>nl</dc:language>
    <meta:user-defined meta:name="OVERHEIDop.locatietype/OVERHEIDop.gebiedsmarkering">Punt</meta:user-defined>
    <meta:user-defined meta:name="DC.title">Verlenging verleende vergunning tijdelijk gebruik van de weg, plaatsen van bouwmaterialen van 25 mei t/m 31 juli 2026 ter hoogte van De Schans 19, 3828 AP Hoogland verlenging van 1 augustus t/m 11 september 202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21</meta:user-defined>
    <meta:user-defined meta:name="OVERHEIDop.GmbID/DC.identifier">gmb-2026-387621</meta:user-defined>
    <meta:user-defined meta:name="OVERHEIDop.versieInformatie"/>
  </office:meta>
</office:document-meta>
</file>