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apersveld 27, 1213 VB Hilversum, Laapersveld 27 1213 VB Hilversum (plaatsen tijdelijke padelbaan op eigen parkeerplaats); 1981959; 12-08-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Laapersveld 27, 1213 VB Hilversum, Laapersveld 27 1213 VB Hilversum (plaatsen tijdelijke padelbaan op eigen parkeerplaats); 1981959; 12-08-2026; Status: BOPA Vergunning verleend, gemeente Hilversum</text:p>
            <text:p text:style-name="common-al">
            
          </text:p>
            <text:p text:style-name="common-al">Verzenddatum: 12-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76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1959</meta:user-defined>
    <dc:language>nl</dc:language>
    <meta:user-defined meta:name="DC.title">Laapersveld 27, 1213 VB Hilversum, Laapersveld 27 1213 VB Hilversum (plaatsen tijdelijke padelbaan op eigen parkeerplaats); 1981959; 12-08-2026; Status: BOPA Vergunning verleend, gemeente Hilversum</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63</meta:user-defined>
    <meta:user-defined meta:name="OVERHEIDop.publicationIssue">387617</meta:user-defined>
    <meta:user-defined meta:name="OVERHEIDop.GmbID/DC.identifier">gmb-2026-387617</meta:user-defined>
    <meta:user-defined meta:name="OVERHEIDop.versieInformatie"/>
  </office:meta>
</office:document-meta>
</file>