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3 - 2026: gemeente Drimmelen, tijdelijke verkeersmaatregelen Onderstraat Hooge Zwaluwe wegens werkzaamhe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rimmelen maken bekend dat zij toestemming hebben gegeven tot het afsluiten van, en het instellen van een parkeerverbod aan de Onderstraat in Hooge Zwaluwe (ter hoogte van nummer 4) op </text:p>
            <text:p text:style-name="last-al">19 augustus 2026 van 07.00 uur tot 13.00 uur, of zoveel korter of langer dan nodig is wegens werkzaamheden kabels en leid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8761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1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1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DC.title">Week 33 - 2026: gemeente Drimmelen, tijdelijke verkeersmaatregelen Onderstraat Hooge Zwaluwe wegens werkzaamheden</meta:user-defined>
    <meta:user-defined meta:name="DCTERMS.W3CDTF/DCTERMS.available">2026-08-14</meta:user-defined>
    <meta:user-defined meta:name="DCTERMS.W3CDTF/OVERHEIDop.jaargang">2026</meta:user-defined>
    <meta:user-defined meta:name="OVERHEIDop.publicationIssue">387616</meta:user-defined>
    <meta:user-defined meta:name="OVERHEIDop.GmbID/DC.identifier">gmb-2026-387616</meta:user-defined>
    <meta:user-defined meta:name="OVERHEIDop.versieInformatie"/>
  </office:meta>
</office:document-meta>
</file>