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Zaagmolenstraat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11 augustus 2026 van een melding zoals bedoeld in hoofdstuk 4 van het Besluit activiteiten leefomgeving (Bal). De melding betreft het toepassen van 128 m³ grond op of in de landbodem t.b.v. rioolvervanging. De locatie betreft <text:span text:style-name="nadrukvet">Zaagmolenstraat te Leidschendam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99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61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eidschendam-Voor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128 m³ grond op of in de landbodem t.b.v. rioolvervanging.</meta:user-defined>
    <dc:language>nl</dc:language>
    <meta:user-defined meta:name="OVERHEIDop.locatietype/OVERHEIDop.gebiedsmarkering">Vlak</meta:user-defined>
    <meta:user-defined meta:name="DC.title">Kennisgeving melding milieubelastende activiteit(en), Zaagmolenstraat te Leidschen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12</meta:user-defined>
    <meta:user-defined meta:name="OVERHEIDop.GmbID/DC.identifier">gmb-2026-387612</meta:user-defined>
    <meta:user-defined meta:name="OVERHEIDop.versieInformatie"/>
  </office:meta>
</office:document-meta>
</file>