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3 - 2026: gemeente Drimmelen, tijdelijke verkeersmaatregel parkeerverbod Valkenbergstraat, Made wegens werkzaamheden</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instellen van een parkeerverbod aan de Valkenbergstraat in Made (gedeelte tussen huisnummers 41 en 49, aan beide zijden van de straat) van 24 augustus 2026, 07.00 uur tot en met 4 september 2026, 16.00 uur, of zoveel korter of langer dan nodig is wegens werkzaamheden kabels en leid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76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3 - 2026: gemeente Drimmelen, tijdelijke verkeersmaatregel parkeerverbod Valkenbergstraat, Made wegens werkzaamheden</meta:user-defined>
    <meta:user-defined meta:name="DCTERMS.W3CDTF/DCTERMS.available">2026-08-14</meta:user-defined>
    <meta:user-defined meta:name="DCTERMS.W3CDTF/OVERHEIDop.jaargang">2026</meta:user-defined>
    <meta:user-defined meta:name="OVERHEIDop.publicationIssue">387609</meta:user-defined>
    <meta:user-defined meta:name="OVERHEIDop.GmbID/DC.identifier">gmb-2026-387609</meta:user-defined>
    <meta:user-defined meta:name="OVERHEIDop.versieInformatie"/>
  </office:meta>
</office:document-meta>
</file>