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2-3-6-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2-3-6-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2-3-6-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2-2-3-6-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3-2-2-3-6-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3-3">
      <text:list-level-style-bullet text:bullet-char="-" text:level="1">
        <style:list-level-properties text:min-label-width="10mm"/>
      </text:list-level-style-bullet>
    </text:list-style>
    <text:list-style style:name="id1-3-2-2-10-2-3-3-1">
      <text:list-level-style-bullet text:bullet-char="-" text:level="1">
        <style:list-level-properties text:min-label-width="10mm"/>
      </text:list-level-style-bullet>
    </text:list-style>
    <text:list-style style:name="id1-3-2-2-10-2-3-3-2">
      <text:list-level-style-bullet text:bullet-char="-" text:level="1">
        <style:list-level-properties text:min-label-width="10mm"/>
      </text:list-level-style-bullet>
    </text:list-style>
    <text:list-style style:name="id1-3-2-2-10-2-3-3-3">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 ontheffingen vuurwerk jaarwisseling Ede</text:p>
      <text:section text:name="regeling_id1-3-2" text:style-name="regeling">
        <text:section text:name="aanhef_id1-3-2-1" text:style-name="aanhef">
          <text:section text:name="preambule_id1-3-2-1-1" text:style-name="preambule">
            <text:p text:style-name="al">De burgemeester van de gemeente Ede; </text:p>
            <text:p text:style-name="al">gelet op de Wet veilige jaarwisseling, artikel 9.2.2.1a, vierde lid, van de Wet milieubeheer en artikel 4:81 van de Algemene wet bestuursrecht; </text:p>
            <text:p text:style-name="al">overwegende dat: </text:p>
            <text:p text:style-name="al"> met ingang van de jaarwisseling 2026-2027 een vuurwerkverbod voor particulieren geldt; </text:p>
            <text:p text:style-name="al">- de burgemeester de bevoegdheid heeft om op verzoek ontheffing te verlenen van het verbod op het bezit en gebruik van vuurwerk van de categorie F2;</text:p>
            <text:p text:style-name="al">- georganiseerde groepen inwoners met lokale binding, zoals buurt- of dorpsverenigingen of stichtingen in Ede de mogelijkheid hebben een verzoek tot ontheffing in te dienen;</text:p>
            <text:p text:style-name="al">- het wenselijk is beleid vast te stellen over de aanvullende voorwaarden waaronder ontheffingen voor het afsteken van F2-vuurwerk tijdens de jaarwisseling worden verleend. ; </text:p>
            <text:p text:style-name="al">besluit:</text:p>
            <text:p text:style-name="al">vast te stellen ‘de Beleidsregel ontheffingen vuurwerk jaarwisseling Ede’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list text:style-name="id1-3-2-2-1-2">
              <text:list-item text:style-override="id1-3-2-2-1-2">
                <text:number> 1. </text:number>
                <text:p text:style-name="al"> Voor de toepassing van deze beleidsregels hebben begrippen die zijn gedefinieerd in de Wet milieubeheer en het Vuurwerkbesluit dezelfde betekenis als in die regelgeving. </text:p>
              </text:list-item>
              <text:list-item text:style-override="id1-3-2-2-1-3">
                <text:number> 2. </text:number>
                <text:p text:style-name="al"> In deze beleidsregels wordt verder verstaan onder:</text:p>
              </text:list-item>
            </text:list>
            <text:list text:style-name="id1-3-2-2-1-4">
              <text:list-item text:style-override="id1-3-2-2-1-4-1">
                <text:number>a.</text:number>
                <text:p text:style-name="al">APV: Algemene Plaatselijke Verordening Ede 2026;</text:p>
              </text:list-item>
              <text:list-item text:style-override="id1-3-2-2-1-4-2">
                <text:number>b.</text:number>
                <text:p text:style-name="al">ontheffing: een ontheffing als bedoeld in artikel 9.2.2.1a, vierde lid, van de Wet milieubeheer;</text:p>
              </text:list-item>
              <text:list-item text:style-override="id1-3-2-2-1-4-3">
                <text:number>c.</text:number>
                <text:p text:style-name="al">aanvrager: een vereniging of stichting die een aanvraag indient voor een ontheffing;</text:p>
              </text:list-item>
              <text:list-item text:style-override="id1-3-2-2-1-4-4">
                <text:number>d.</text:number>
                <text:p text:style-name="al">ontheffinghouder: de houder van een geldige ontheffing als bedoeld in artikel 9.2.2.1a, vierde lid, van de Wet milieubeheer;</text:p>
              </text:list-item>
              <text:list-item text:style-override="id1-3-2-2-1-4-5">
                <text:number>e.</text:number>
                <text:p text:style-name="al">jaarwisseling: de periode van 31 december; 18.00 uur tot 1 januari; 02.00 uur. </text:p>
              </text:list-item>
            </text:list>
          </text:section>
          <text:section text:name="artikel_id1-3-2-2-2" text:style-name="artikel">
            <text:p text:style-name="artikel_kop_titel"><text:span text:style-name="artikel_kop_label">Artikel</text:span> <text:span text:style-name="artikel_kop_nr">2.</text:span> Reikwijdte en doel </text:p>
            <text:p text:style-name="al">Deze beleidsregels geven invulling aan de bevoegdheid van de burgemeester tot het verlenen van een ontheffing als bedoeld in artikel 9.2.2.1a, vierde lid, van de Wet milieubeheer juncto artikel 2.3.2 van het Vuurwerkbesluit. De beleidsregels bevatten aanvullende voorwaarden voor de beoordeling van aanvragen om ontheffing. </text:p>
          </text:section>
          <text:section text:name="artikel_id1-3-2-2-3" text:style-name="artikel">
            <text:p text:style-name="artikel_kop_titel"><text:span text:style-name="artikel_kop_label">Artikel</text:span> <text:span text:style-name="artikel_kop_nr">3.</text:span> Aanvraagprocedure </text:p>
            <text:list text:style-name="id1-3-2-2-3-2">
              <text:list-item text:style-override="id1-3-2-2-3-2-1">
                <text:number>1.</text:number>
                <text:p text:style-name="al"> Een aanvraag om ontheffing wordt schriftelijk via het daarvoor bestemde webformulier ingediend.</text:p>
              </text:list-item>
              <text:list-item text:style-override="id1-3-2-2-3-2-2">
                <text:number>2.</text:number>
                <text:p text:style-name="al"> De aanvraag bevat ten minste: </text:p>
                <text:list text:style-name="id1-3-2-2-3-2-2-3">
                  <text:list-item text:style-override="id1-3-2-2-3-2-2-3-1">
                    <text:number>a.</text:number>
                    <text:p text:style-name="al">de naam, het adres en de inschrijfgegevens van de aanvrager; </text:p>
                  </text:list-item>
                  <text:list-item text:style-override="id1-3-2-2-3-2-2-3-2">
                    <text:number>b.</text:number>
                    <text:p text:style-name="al">afschrift van de inschrijving in het handelsregister;</text:p>
                  </text:list-item>
                  <text:list-item text:style-override="id1-3-2-2-3-2-2-3-3">
                    <text:number>c.</text:number>
                    <text:p text:style-name="al">de contactgegevens van het bestuur en van de verantwoordelijke voor de vuurwerkshow;</text:p>
                  </text:list-item>
                  <text:list-item text:style-override="id1-3-2-2-3-2-2-3-4">
                    <text:number>d.</text:number>
                    <text:p text:style-name="al">de beoogde locatie;</text:p>
                  </text:list-item>
                  <text:list-item text:style-override="id1-3-2-2-3-2-2-3-5">
                    <text:number>e.</text:number>
                    <text:p text:style-name="al">een beschrijving van de wijze waarop het publiek, omwonenden en andere belanghebbenden worden geïnformeerd;</text:p>
                  </text:list-item>
                  <text:list-item text:style-override="id1-3-2-2-3-2-2-3-6">
                    <text:number>f.</text:number>
                    <text:p text:style-name="al">een veiligheidsplan met ten minste:</text:p>
                    <text:list text:style-name="id1-3-2-2-3-2-2-3-6-3">
                      <text:list-item text:style-override="id1-3-2-2-3-2-2-3-6-3-1">
                        <text:number>i.</text:number>
                        <text:p text:style-name="al">een situatietekening van het afsteekterrein, de veiligheidszone, de publieksopstelling en de vluchtroutes. De situatietekening is op schaal 1:1000 en voorzien van een legenda; </text:p>
                      </text:list-item>
                      <text:list-item text:style-override="id1-3-2-2-3-2-2-3-6-3-2">
                        <text:number>ii.</text:number>
                        <text:p text:style-name="al">een overzicht van het af te steken vuurwerk, met vermelding van de soorten en het totale gewicht;</text:p>
                      </text:list-item>
                      <text:list-item text:style-override="id1-3-2-2-3-2-2-3-6-3-3">
                        <text:number>iii.</text:number>
                        <text:p text:style-name="al">een beschrijving van het toezicht en de bezetting, waaronder het aantal supervisors en ontbranders;</text:p>
                      </text:list-item>
                      <text:list-item text:style-override="id1-3-2-2-3-2-2-3-6-3-4">
                        <text:number>iv.</text:number>
                        <text:p text:style-name="al">een beschrijving van de risico’s op maatregelen bij calamiteiten.</text:p>
                      </text:list-item>
                    </text:list>
                  </text:list-item>
                </text:list>
              </text:list-item>
              <text:list-item text:style-override="id1-3-2-2-3-2-3">
                <text:number>3.</text:number>
                <text:p text:style-name="al"> Een aanvraag kan uitsluitend worden van 15 augustus tot en met 30 september voorafgaand aan de jaarwisseling ingediend.</text:p>
              </text:list-item>
              <text:list-item text:style-override="id1-3-2-2-3-2-4">
                <text:number>4.</text:number>
                <text:p text:style-name="al"> Een aanvraag die na 30 september wordt ingediend, wordt slechts in behandeling genomen indien een zorgvuldige beoordeling van de aanvraag nog mogelijk is. Indien dit naar het oordeel van de burgemeester niet het geval is, kan de aanvraag worden geweigerd.</text:p>
              </text:list-item>
              <text:list-item text:style-override="id1-3-2-2-3-2-5">
                <text:number>5.</text:number>
                <text:p text:style-name="al"> Indien de verstrekte gegevens en bescheiden onvoldoende zijn voor de beoordeling van de aanvraag, stelt de burgemeester de aanvrager overeenkomstig artikel 4:5 Awb in de gelegenheid de aanvraag binnen redelijke termijn aan te vullen.</text:p>
              </text:list-item>
            </text:list>
          </text:section>
          <text:section text:name="artikel_id1-3-2-2-4" text:style-name="artikel">
            <text:p text:style-name="artikel_kop_titel"><text:span text:style-name="artikel_kop_label">Artikel</text:span> <text:span text:style-name="artikel_kop_nr"> 4 </text:span> Ontheffingenplafond</text:p>
            <text:list text:style-name="id1-3-2-2-4-2">
              <text:list-item text:style-override="id1-3-2-2-4-2-1">
                <text:number>1.</text:number>
                <text:p text:style-name="al">De burgemeester kan per jaarwisseling maximaal achttien ontheffingen verlenen.</text:p>
              </text:list-item>
              <text:list-item text:style-override="id1-3-2-2-4-2-2">
                <text:number>2.</text:number>
                <text:p text:style-name="al">Van de in het eerste lid genoemde ontheffingen worden maximaal: </text:p>
                <text:list text:style-name="id1-3-2-2-4-2-2-3">
                  <text:list-item text:style-override="id1-3-2-2-4-2-2-3-1">
                    <text:number>a.</text:number>
                    <text:p text:style-name="al">zes ontheffingen verleend voor locaties in Ede stad;</text:p>
                  </text:list-item>
                  <text:list-item text:style-override="id1-3-2-2-4-2-2-3-2">
                    <text:number>b.</text:number>
                    <text:p text:style-name="al">twee ontheffingen verleend voor locaties in elk van de volgende dorpskernen: Bennekom, Ederveen-De Klomp, Lunteren, Harskamp, Wekerom en Otterlo. </text:p>
                  </text:list-item>
                </text:list>
              </text:list-item>
              <text:list-item text:style-override="id1-3-2-2-4-2-3">
                <text:number>3.</text:number>
                <text:p text:style-name="al"> Aan een vereniging of stichting wordt per jaarwisseling maximaal één ontheffing verleend.</text:p>
              </text:list-item>
            </text:list>
          </text:section>
          <text:section text:name="artikel_id1-3-2-2-5" text:style-name="artikel">
            <text:p text:style-name="artikel_kop_titel"><text:span text:style-name="artikel_kop_label">Artikel</text:span> <text:span text:style-name="artikel_kop_nr">5.</text:span> Verdeling </text:p>
            <text:list text:style-name="id1-3-2-2-5-2">
              <text:list-item text:style-override="id1-3-2-2-5-2-1">
                <text:number>1.</text:number>
                <text:p text:style-name="al"> Indien het aantal aanvragen het voor een kern of voor Ede beschikbare maximumaantal ontheffingen niet overschrijdt, verleent de burgemeester ontheffingen aan de aanvragen die voldoen aan de eisen van deze beleidsregel.</text:p>
              </text:list-item>
              <text:list-item text:style-override="id1-3-2-2-5-2-2">
                <text:number>2.</text:number>
                <text:p text:style-name="al"> Indien meerdere aanvragen betrekking hebben op dezelfde locatie of op locaties die naar het oordeel van de burgemeester niet gelijktijdig kunnen worden gebruikt voor het afsteken van vuurwerk, beoordeelt de burgemeester welke aanvraag voor verlening in aanmerking komt. Daarbij betrekt hij in ieder geval de mate waarin de aanvraag voldoet aan de eisen van artikel 3. Indien de aanvragen in gelijke mate aan deze eisen voldoen, wordt de volgorde bepaald door middel van een openbare loting. </text:p>
              </text:list-item>
              <text:list-item text:style-override="id1-3-2-2-5-2-3">
                <text:number>3.</text:number>
                <text:p text:style-name="al">Indien het aantal aanvragen dat voldoet aan de eisen van deze beleidsregel het voor een kern of voor Ede beschikbare maximumaantal ontheffingen overschrijdt, worden de beschikbare ontheffingen verdeeld door middel van een openbare loting.</text:p>
              </text:list-item>
              <text:list-item text:style-override="id1-3-2-2-5-2-4">
                <text:number>4.</text:number>
                <text:p text:style-name="al"> De loting bepaalt de volgorde waarin de aanvragen worden behandeld. Een plaats in de loting betekent niet automatisch dat een ontheffing wordt verleend. De aanvraag wordt daarvoor eerst inhoudelijk beoordeeld. Indien uit de inhoudelijke beoordeling blijkt dat meerdere aanvragen betrekking hebben op dezelfde locatie of op locaties die naar het oordeel van de burgemeester niet gelijktijdig kunnen worden gebruikt voor het afsteken van vuurwerk, wordt bij de toekenning van een locatie de door de loting vastgestelde volgorde aangehouden. </text:p>
              </text:list-item>
              <text:list-item text:style-override="id1-3-2-2-5-2-5">
                <text:number>5.</text:number>
                <text:p text:style-name="al"> Indien een aanvraag waarvoor op grond van de loting een ontheffing beschikbaar is alsnog wordt afgewezen, ingetrokken of buiten behandeling wordt gelaten, komt de eerstvolgende aanvraag op de rangorde in aanmerking voor behandeling.</text:p>
              </text:list-item>
            </text:list>
          </text:section>
          <text:section text:name="artikel_id1-3-2-2-6" text:style-name="artikel">
            <text:p text:style-name="artikel_kop_titel"><text:span text:style-name="artikel_kop_label">Artikel</text:span> <text:span text:style-name="artikel_kop_nr"> 6. </text:span> Voorwaarden verlenen ontheffing</text:p>
            <text:list text:style-name="id1-3-2-2-6-2">
              <text:list-item text:style-override="id1-3-2-2-6-2-1">
                <text:number>1.</text:number>
                <text:p text:style-name="al">De burgemeester verleent uitsluitend een ontheffing als bedoeld in artikel 9.2.2.1a, vierde lid, van de Wet milieubeheer indien wordt voldaan aan de voorwaarden genoemd in artikel 2.3.2 van het Vuurwerkbesluit.</text:p>
              </text:list-item>
              <text:list-item text:style-override="id1-3-2-2-6-2-2">
                <text:number>2.</text:number>
                <text:p text:style-name="al">Voor de toepassing van artikel 2.3.2 van het Vuurwerkbesluit wordt onder een vereniging of stichting met lokale binding verstaan een vereniging of stichting die:</text:p>
                <text:list text:style-name="id1-3-2-2-6-2-2-3">
                  <text:list-item text:style-override="id1-3-2-2-6-2-2-3-1">
                    <text:number>a.</text:number>
                    <text:p text:style-name="al">statutair is gevestigd in de gemeente Ede; of</text:p>
                  </text:list-item>
                  <text:list-item text:style-override="id1-3-2-2-6-2-2-3-2">
                    <text:number>b.</text:number>
                    <text:p text:style-name="al">indien niet wordt voldaan aan onderdeel a, aantoonbaar lokale binding heeft door eerder in de gemeente Ede georganiseerde activiteiten of op grond van haar statutaire doelstelling.</text:p>
                  </text:list-item>
                </text:list>
              </text:list-item>
              <text:list-item text:style-override="id1-3-2-2-6-2-3">
                <text:number>3.</text:number>
                <text:p text:style-name="al">Bij de beoordeling van het veiligheidsplan als bedoeld in artikel 2.3.2 van het Vuurwerkbesluit betrekt de burgemeester in ieder geval:</text:p>
                <text:list text:style-name="id1-3-2-2-6-2-3-3">
                  <text:list-item text:style-override="id1-3-2-2-6-2-3-3-1">
                    <text:number>a.</text:number>
                    <text:p text:style-name="al">de bereikbaarheid van het afsteekterrein voor hulpdiensten;</text:p>
                  </text:list-item>
                  <text:list-item text:style-override="id1-3-2-2-6-2-3-3-2">
                    <text:number>b.</text:number>
                    <text:p text:style-name="al">de omvang en ligging van de veiligheidszone;</text:p>
                  </text:list-item>
                  <text:list-item text:style-override="id1-3-2-2-6-2-3-3-3">
                    <text:number>c.</text:number>
                    <text:p text:style-name="al">de aanwezigheid van kwetsbare objecten en functies in de omgeving;</text:p>
                  </text:list-item>
                </text:list>
              </text:list-item>
              <text:list-item text:style-override="id1-3-2-2-6-2-4">
                <text:number>4.</text:number>
                <text:p text:style-name="al">Bij de beoordeling van het veiligheidsplan kan de burgemeester advies inwinnen van partijen die naar zijn oordeel beschikken over voor de beoordeling relevante expertise</text:p>
              </text:list-item>
              <text:list-item text:style-override="id1-3-2-2-6-2-5">
                <text:number>5.</text:number>
                <text:p text:style-name="al">Onverminderd de voorwaarden van artikel 2.3.2 van het Vuurwerkbesluit komen locaties niet in aanmerking voor een ontheffing indien de veiligheidszone geheel of gedeeltelijk is gelegen binnen:</text:p>
                <text:list text:style-name="id1-3-2-2-6-2-5-3">
                  <text:list-item text:style-override="id1-3-2-2-6-2-5-3-1">
                    <text:number>a.</text:number>
                    <text:p text:style-name="al">een Natura 2000-gebied; </text:p>
                  </text:list-item>
                  <text:list-item text:style-override="id1-3-2-2-6-2-5-3-2">
                    <text:number>b.</text:number>
                    <text:p text:style-name="al">de directe omgeving van ziekenhuizen, hospices, kinderboerderijen, tunnels, en brandgevaarlijke monumenten consumentenvuurwerk te gebruiken, gelet op gevaar, schade of overlast voor mens en dier.</text:p>
                  </text:list-item>
                </text:list>
              </text:list-item>
            </text:list>
          </text:section>
          <text:section text:name="artikel_id1-3-2-2-7" text:style-name="artikel">
            <text:p text:style-name="artikel_kop_titel"><text:span text:style-name="artikel_kop_label">Artikel</text:span> <text:span text:style-name="artikel_kop_nr">7.</text:span> Voorschriften ontheffing </text:p>
            <text:list text:style-name="id1-3-2-2-7-2">
              <text:list-item text:style-override="id1-3-2-2-7-2-1">
                <text:number>1.</text:number>
                <text:p text:style-name="al"> De ontheffing bevat in ieder geval de voorschriften als bedoeld in artikel 2.3.2a van het Vuurwerkbesluit. De burgemeester kan besluiten aanvullende voorschriften te verbinden aan de ontheffing. </text:p>
              </text:list-item>
              <text:list-item text:style-override="id1-3-2-2-7-2-2">
                <text:number>2.</text:number>
                <text:p text:style-name="al">De aanvrager is verantwoordelijk voor de naleving van de ontheffing en de daaraan verbonden voorschriften. </text:p>
              </text:list-item>
            </text:list>
          </text:section>
          <text:section text:name="artikel_id1-3-2-2-8" text:style-name="artikel">
            <text:p text:style-name="artikel_kop_titel"><text:span text:style-name="artikel_kop_label">Artikel</text:span> <text:span text:style-name="artikel_kop_nr"> 8. </text:span> Verlenen van de ontheffing</text:p>
            <text:list text:style-name="id1-3-2-2-8-2">
              <text:list-item text:style-override="id1-3-2-2-8-2-1">
                <text:number>1.</text:number>
                <text:p text:style-name="al">De burgemeester beslist binnen acht weken op de aanvraag. Deze termijn kan met een redelijke termijn worden verlengd als de burgemeester niet binnen acht weken tot een beslissing kan komen.</text:p>
              </text:list-item>
              <text:list-item text:style-override="id1-3-2-2-8-2-2">
                <text:number>2.</text:number>
                <text:p text:style-name="al">De ontheffing wordt verleend voor bepaalde tijd en geldt uitsluitend voor de jaarwisseling die plaatsvindt in het jaar waarin de aanvraag wordt ingediend.</text:p>
              </text:list-item>
            </text:list>
          </text:section>
          <text:section text:name="artikel_id1-3-2-2-9" text:style-name="artikel">
            <text:p text:style-name="artikel_kop_titel"><text:span text:style-name="artikel_kop_label">Artikel</text:span> <text:span text:style-name="artikel_kop_nr"> 9. </text:span> Vuurwerk tijdens een evenement</text:p>
            <text:list text:style-name="id1-3-2-2-9-2">
              <text:list-item text:style-override="id1-3-2-2-9-2-1">
                <text:number>1.</text:number>
                <text:p text:style-name="al">Indien het afsteken van vuurwerk onderdeel uitmaakt van of samenhangt met een evenement beoordeelt de burgemeester of naast de ontheffing ook een evenementenvergunning of melding op grond van de APV vereist is.</text:p>
              </text:list-item>
              <text:list-item text:style-override="id1-3-2-2-9-2-2">
                <text:number>2.</text:number>
                <text:p text:style-name="al">De ontheffing laat onverlet dat voor de vuurwerkshow andere toestemmingen, vergunningen of meldingen vereist kunnen zijn. De aanvrager is verantwoordelijk voor het verkrijgen daarvan.</text:p>
              </text:list-item>
              <text:list-item text:style-override="id1-3-2-2-9-2-3">
                <text:number>3.</text:number>
                <text:p text:style-name="al">Indien een voor de vuurwerkshow vereiste evenementenvergunning wordt geweigerd of niet tijdig kan worden verleend, kan de burgemeester de ontheffing weigeren.</text:p>
              </text:list-item>
            </text:list>
          </text:section>
          <text:section text:name="artikel_id1-3-2-2-10" text:style-name="artikel">
            <text:p text:style-name="artikel_kop_titel"><text:span text:style-name="artikel_kop_label">Artikel</text:span> <text:span text:style-name="artikel_kop_nr"> 10. </text:span> Intrekking of wijziging van de ontheffing</text:p>
            <text:list text:style-name="id1-3-2-2-10-2">
              <text:list-item text:style-override="id1-3-2-2-10-2-1">
                <text:number>1.</text:number>
                <text:p text:style-name="al">De burgemeester trekt een ontheffing geheel of gedeeltelijk onverwijld in in de gevallen waarin artikel 2.3.2b, eerste lid, van het Vuurwerkbesluit dit voorschrijft. </text:p>
              </text:list-item>
              <text:list-item text:style-override="id1-3-2-2-10-2-2">
                <text:number>2.</text:number>
                <text:p text:style-name="al">De burgemeester kan de ontheffing intrekken in de gevallen, bedoeld in artikel 2.3.2b, tweede lid, van het Vuurwerkbesluit.</text:p>
              </text:list-item>
              <text:list-item text:style-override="id1-3-2-2-10-2-3">
                <text:number>3.</text:number>
                <text:p text:style-name="al">Onverminderd de intrekkingsgronden genoemd in het eerste en tweede lid kan de burgemeester de ontheffing intrekken of wijzigen indien:</text:p>
                <text:list text:style-name="id1-3-2-2-10-2-3-3">
                  <text:list-item text:style-override="id1-3-2-2-10-2-3-3-1">
                    <text:number>-</text:number>
                    <text:p text:style-name="al">gewijzigde omstandigheden maken dat veilig afsteken niet langer is gewaarborgd; </text:p>
                  </text:list-item>
                  <text:list-item text:style-override="id1-3-2-2-10-2-3-3-2">
                    <text:number>-</text:number>
                    <text:p text:style-name="al">ter plaatse is geconstateerd dat voorschriften niet worden nageleefd;</text:p>
                  </text:list-item>
                  <text:list-item text:style-override="id1-3-2-2-10-2-3-3-3">
                    <text:number>-</text:number>
                    <text:p text:style-name="al">sprake is van ernstige verstoring van de openbare orde of een concreet risico daarop.</text:p>
                  </text:list-item>
                </text:list>
              </text:list-item>
            </text:list>
          </text:section>
          <text:section text:name="artikel_id1-3-2-2-11" text:style-name="artikel">
            <text:p text:style-name="artikel_kop_titel"><text:span text:style-name="artikel_kop_label">Artikel</text:span> <text:span text:style-name="artikel_kop_nr"> 11. </text:span> Hardheidsclausule</text:p>
            <text:p text:style-name="al">De burgemeester handelt overeenkomstig deze beleidsregels, tenzij toepassing daarvan voor een of meer belanghebbenden gevolgen zou hebben die wegens bijzondere omstandigheden onevenredig zijn in verhouding tot de met deze beleidsregels te dienen doelen.</text:p>
          </text:section>
          <text:section text:name="artikel_id1-3-2-2-12" text:style-name="artikel">
            <text:p text:style-name="artikel_kop_titel"><text:span text:style-name="artikel_kop_label">Artikel</text:span> <text:span text:style-name="artikel_kop_nr">12.</text:span> Slotbepalingen</text:p>
            <text:list text:style-name="id1-3-2-2-12-2">
              <text:list-item text:style-override="id1-3-2-2-12-2-1">
                <text:number>1.</text:number>
                <text:p text:style-name="al">Dit besluit treedt in werking op de dag na die van de bekendmaking. </text:p>
              </text:list-item>
              <text:list-item text:style-override="id1-3-2-2-12-2-2">
                <text:number>2.</text:number>
                <text:p text:style-name="al">Dit besluit wordt aangehaald als: <text:span text:style-name="nadrukvet">Beleidsregel ontheffingen vuurwerk jaarwisseling Ede</text:span></text:p>
              </text:list-item>
            </text:list>
          </text:section>
        </text:section>
        <text:section text:name="regeling-sluiting_id1-3-2-3" text:style-name="regeling-sluiting">
          <text:section text:name="ondertekening_id1-3-2-3-1">
            <text:p><text:span text:style-name="functie">Vastgesteld op 12 augustus 2026, met zaaknummer 20260812996788. </text:span></text:p>
            <text:p><text:span text:style-name="functie">De burgemeester van Ede,</text:span></text:p>
            <text:p><text:span text:style-name="ondertekening_naam">
            <text:span text:style-name="voornaam"> mr. L.J.</text:span>
            <text:span text:style-name="achternaam">Verhulst</text:span>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8760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0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0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Ede</meta:user-defined>
    <meta:user-defined meta:name="OVERHEID.Informatietype/DC.type">officiële publicatie</meta:user-defined>
    <meta:user-defined meta:name="OVERHEIDop.Rubriek/DC.type">beleidsregel</meta:user-defined>
    <meta:user-defined meta:name="OVERHEID.Gemeente/DCTERMS.publisher">Ede</meta:user-defined>
    <meta:user-defined meta:name="OVERHEID.Gemeente/OVERHEID.authority">Ede</meta:user-defined>
    <meta:user-defined meta:name="OVERHEID.TaxonomieBeleidsagendaDecentraal/OVERHEID.category">Openbare orde en veiligheid | Organisatie en beleid</meta:user-defined>
    <meta:user-defined meta:name="DC.source">Onbekend</meta:user-defined>
    <meta:user-defined meta:name="OVERHEIDop.referentienummer">20260812996788</meta:user-defined>
    <meta:user-defined meta:name="DCTERMS.alternative">Beleidsregel ontheffingen vuurwerk jaarwisseling Ede</meta:user-defined>
    <dc:language>nl</dc:language>
    <meta:user-defined meta:name="OVERHEIDop.locatietype/OVERHEIDop.gebiedsmarkering">Gemeente</meta:user-defined>
    <meta:user-defined meta:name="DC.title">Beleidsregel ontheffingen vuurwerk jaarwisseling Ede</meta:user-defined>
    <meta:user-defined meta:name="DCTERMS.W3CDTF/DCTERMS.available">2026-08-14</meta:user-defined>
    <meta:user-defined meta:name="DCTERMS.W3CDTF/OVERHEIDop.jaargang">2026</meta:user-defined>
    <meta:user-defined meta:name="OVERHEIDop.publicationIssue">387600</meta:user-defined>
    <meta:user-defined meta:name="OVERHEIDop.betreftRegeling">CVDR765541_1</meta:user-defined>
    <meta:user-defined meta:name="xs:date/OVERHEIDop.startdatum">2026-08-15</meta:user-defined>
    <meta:user-defined meta:name="OVERHEIDop.GmbID/DC.identifier">gmb-2026-387600</meta:user-defined>
    <meta:user-defined meta:name="OVERHEIDop.versieInformatie"/>
  </office:meta>
</office:document-meta>
</file>