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nieuwen woonboot voor energiezuinige toekomstbestendige woonboot, Herengracht 110A 2312LG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7386</text:p>
            <text:p text:style-name="common-al">
            <text:span text:style-name="nadrukvet">Ingekomen:</text:span> 12-08-2026</text:p>
            <text:p text:style-name="common-al">
            <text:span text:style-name="nadrukvet">Locatie:</text:span> Herengracht 110A 2312LG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7386" xlink:type="simple">publicatiesomgevingsvergunningen@leiden.nl</text:a> de volgende gegevens:</text:p>
            <text:p text:style-name="common-al">-het kenmerk van de aanvraag: Z/26/4027386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759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7386</meta:user-defined>
    <meta:user-defined meta:name="DCTERMS.abstract">vernieuwen woonboot voor energiezuinige toekomstbestendige woonboo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vernieuwen woonboot voor energiezuinige toekomstbestendige woonboot, Herengracht 110A 2312LG Leiden</meta:user-defined>
    <meta:user-defined meta:name="DCTERMS.W3CDTF/DCTERMS.available">2026-08-20</meta:user-defined>
    <meta:user-defined meta:name="DCTERMS.W3CDTF/OVERHEIDop.jaargang">2026</meta:user-defined>
    <meta:user-defined meta:name="OVERHEIDop.externeBijlage">LEIDEN_202608_GFO_ZAKEN_836259_Samenvatting 000|exb-2026-28961</meta:user-defined>
    <meta:user-defined meta:name="OVERHEIDop.publicationIssue">387594</meta:user-defined>
    <meta:user-defined meta:name="OVERHEIDop.GmbID/DC.identifier">gmb-2026-387594</meta:user-defined>
    <meta:user-defined meta:name="OVERHEIDop.versieInformatie"/>
  </office:meta>
</office:document-meta>
</file>