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aanleggen van een parkeerplaats aan hoek Noorwegenlaan- Estlandlaan, Hazerswoude-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aanleggen van een parkeerplaats aan hoek Noorwegenlaan- Estlandlaan, Hazerswoude-Dorp, geregistreerd onder nr. 04843924363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1-07-2026. De gemeente neemt daarover waarschijnlijk voor 07-10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8759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9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9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4843924363</meta:user-defined>
    <meta:user-defined meta:name="DCTERMS.abstract">Verlenging beslistermijn voor het aanleggen van een parkeerplaats aan hoek Noorwegenlaan- Estlandlaan, Hazerswoude-Dorp</meta:user-defined>
    <dc:language>nl</dc:language>
    <meta:user-defined meta:name="OVERHEIDop.locatietype/OVERHEIDop.gebiedsmarkering">Vlak</meta:user-defined>
    <meta:user-defined meta:name="DC.title">Verlenging beslistermijn voor het aanleggen van een parkeerplaats aan hoek Noorwegenlaan- Estlandlaan, Hazerswoude-Dorp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92</meta:user-defined>
    <meta:user-defined meta:name="OVERHEIDop.GmbID/DC.identifier">gmb-2026-387592</meta:user-defined>
    <meta:user-defined meta:name="OVERHEIDop.versieInformatie"/>
  </office:meta>
</office:document-meta>
</file>