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Katwijkseweg bij 41 (Lentevreugd) te Wassen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assenaar kennis van de ontvangst op 11 augustus 2026 van een melding zoals bedoeld in hoofdstuk 4 van het Besluit activiteiten leefomgeving (Bal). De melding betreft het toepassen van 50 m³ grond op of in de landbodem t.b.v. het verwijderen van een waterleiding. De locatie betreft <text:span text:style-name="nadrukvet">Katwijkseweg bij 41 (Lentevreugd) te Wassenaa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96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759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assen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50 m³ grond op of in de landbodem t.b.v. het verwijderen van een waterleiding.</meta:user-defined>
    <dc:language>nl</dc:language>
    <meta:user-defined meta:name="OVERHEIDop.locatietype/OVERHEIDop.gebiedsmarkering">Vlak</meta:user-defined>
    <meta:user-defined meta:name="DC.title">Kennisgeving melding milieubelastende activiteit(en), Katwijkseweg bij 41 (Lentevreugd) te Wassen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90</meta:user-defined>
    <meta:user-defined meta:name="OVERHEIDop.GmbID/DC.identifier">gmb-2026-387590</meta:user-defined>
    <meta:user-defined meta:name="OVERHEIDop.versieInformatie"/>
  </office:meta>
</office:document-meta>
</file>