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realiseren van een sporthal nabij Filigraan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realiseren van een sporthal Nabij Filigraan te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75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58597</meta:user-defined>
    <dc:language>nl</dc:language>
    <meta:user-defined meta:name="DC.title">Verleende omgevingsvergunning regulier, het realiseren van een sporthal nabij Filigraan te Meppel</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60</meta:user-defined>
    <meta:user-defined meta:name="OVERHEIDop.publicationIssue">387588</meta:user-defined>
    <meta:user-defined meta:name="OVERHEIDop.GmbID/DC.identifier">gmb-2026-387588</meta:user-defined>
    <meta:user-defined meta:name="OVERHEIDop.versieInformatie"/>
  </office:meta>
</office:document-meta>
</file>