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Bouw bewaarloods en schuilstal en verbouw loods voor opslag en zuivel verwerking op de locatie Hellerweg 19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452 voor Bouw bewaarloods en schuilstal en verbouw loods voor opslag en zuivel verwerking op de locatie Hellerweg 19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3 september 2026</text:span>
          </text:p>
            <text:p text:style-name="last-al">Belanghebbenden kunnen een bezwaar indienen tot uiterlijk 23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75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452</meta:user-defined>
    <dc:language>nl</dc:language>
    <meta:user-defined meta:name="OVERHEIDop.locatietype/OVERHEIDop.gebiedsmarkering">Vlak</meta:user-defined>
    <meta:user-defined meta:name="DC.title">Besluit op aanvraag omgevingsvergunning voor Bouw bewaarloods en schuilstal en verbouw loods voor opslag en zuivel verwerking op de locatie Hellerweg 19 in Put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85</meta:user-defined>
    <meta:user-defined meta:name="OVERHEIDop.GmbID/DC.identifier">gmb-2026-387585</meta:user-defined>
    <meta:user-defined meta:name="OVERHEIDop.versieInformatie"/>
  </office:meta>
</office:document-meta>
</file>