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oelof Hartstraat 31-H 1071V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egaliseren van het dakterras</text:p>
            <text:p text:style-name="common-al">Zaakadres: Roelof Hartstraat 31-H 1071VG Amsterdam</text:p>
            <text:p text:style-name="common-al">Datum ontvangst: 30-07-2026</text:p>
            <text:p text:style-name="common-al">Zaaknummer: Z2026-034124</text:p>
            <text:p text:style-name="common-al">DSO-nummer: 202607300110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57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7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7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124</meta:user-defined>
    <meta:user-defined meta:name="DCTERMS.abstract">legaliseren van het dakterra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Roelof Hartstraat 31-H 1071VG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79</meta:user-defined>
    <meta:user-defined meta:name="OVERHEIDop.GmbID/DC.identifier">gmb-2026-387579</meta:user-defined>
    <meta:user-defined meta:name="OVERHEIDop.versieInformatie"/>
  </office:meta>
</office:document-meta>
</file>