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vergunning voor het plaatsen van een hoogwerker van 27 juli tot en met 31 juli 2026, Overburgkade 2, 2275 XT Voorburg, Overburgkade en Paradijsstraat Voorburg - kenmerk 24380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Weigering vergunning voor het plaatsen van een hoogwerker van 27 juli tot en met 31 juli 2026.</text:p>
            <text:p text:style-name="common-al"/>
            <text:p text:style-name="common-al">
            <text:span text:style-name="nadrukvet">Datum bekendmaking besluit: </text:span>12-08-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757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438063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Weigering vergunning voor het plaatsen van een hoogwerker van 27 juli tot en met 31 juli 2026, Overburgkade 2, 2275 XT Voorburg, Overburgkade en Paradijsstraat Voorburg - kenmerk 2438063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78</meta:user-defined>
    <meta:user-defined meta:name="OVERHEIDop.GmbID/DC.identifier">gmb-2026-387578</meta:user-defined>
    <meta:user-defined meta:name="OVERHEIDop.versieInformatie"/>
  </office:meta>
</office:document-meta>
</file>