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Stadionweg 149-3 1076NM Amsterdam</text:p>
      <text:section text:name="zakelijke-mededeling_id1-3-2" text:style-name="zakelijke-mededeling">
        <text:section text:name="zakelijke-mededeling-tekst_id1-3-2-1" text:style-name="zakelijke-mededeling-tekst">
          <text:section text:name="tekst_id1-3-2-1-1" text:style-name="tekst">
            <text:p text:style-name="common-al">Omschrijving: uitbreiden van de daklaag op de zolder, het plaatsen van drie warmtepompen op het dak van de hoofdbebouwing, het realiseren van vier dakramen in het achterdakvlak, een dakterras op het dak van de hoofdbebouwing en het omzetten van bergingen naar een zelfstandige woningen, middels wijzigen brandcompartimentering derde en vierde verdieping</text:p>
            <text:p text:style-name="common-al">Zaakadres: Stadionweg 149-3 1076NM Amsterdam</text:p>
            <text:p text:style-name="common-al">Datum ontvangst: 30-07-2026</text:p>
            <text:p text:style-name="common-al">Zaaknummer: Z2026-033956</text:p>
            <text:p text:style-name="common-al">DSO-nummer: 2026073000265</text:p>
            <text:p text:style-name="last-al">Dit is een kennisgeving. Indien u belanghebbende bent, kunt later in de procedure bezwaar indienen. Misschien hebt u nog vragen. Neem dan contact met ons op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756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6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6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33956</meta:user-defined>
    <meta:user-defined meta:name="DCTERMS.abstract">uitbreiden van de daklaag op de zolder, het plaatsen van drie warmtepompen op het dak van de hoofdbebouwing, het realiseren van vier dakramen in .....</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Stadionweg 149-3 1076NM Amsterdam</meta:user-defined>
    <meta:user-defined meta:name="DCTERMS.W3CDTF/DCTERMS.available">2026-08-14</meta:user-defined>
    <meta:user-defined meta:name="DCTERMS.W3CDTF/OVERHEIDop.jaargang">2026</meta:user-defined>
    <meta:user-defined meta:name="OVERHEIDop.publicationIssue">387569</meta:user-defined>
    <meta:user-defined meta:name="OVERHEIDop.GmbID/DC.identifier">gmb-2026-387569</meta:user-defined>
    <meta:user-defined meta:name="OVERHEIDop.versieInformatie"/>
  </office:meta>
</office:document-meta>
</file>