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  Verkeersbesluit voor het instellen van eenrichtingsverkeer op Pottenbergen te Ossendrecht </text:p>
      <text:section text:name="regeling_id1-3-2" text:style-name="regeling">
        <text:section text:name="aanhef_id1-3-2-1" text:style-name="aanhef">
          <text:section text:name="context_id1-3-2-1-1" text:style-name="context">
            <text:p text:style-name="context.al">Datum besluit: 12 augustus 2026</text:p>
            <text:p text:style-name="context.al">Publiceren: ja, officiële bekendmaking</text:p>
            <text:p text:style-name="context.al">Ons kenmerk: Z26.01112</text:p>
            <text:p text:style-name="context.al"/>
            <text:p text:style-name="context_bottom"/>
          </text:section>
          <text:p text:style-name="aanhef_wie">Het college van burgemeester en wethouders van de gemeente Woensdrecht,</text:p>
          <text:section text:name="considerans_id1-3-2-1-3" text:style-name="considerans">
            <text:p text:style-name="tussenkopcur">
            <text:span text:style-name="nadrukvet">Gelet op: </text:span>
          </text:p>
            <text:p text:style-name="considerans.al">- de bepalingen in de Wegenverkeerswet 1994;</text:p>
            <text:p text:style-name="considerans.al">- het Reglement Verkeersregels- en Verkeerstekens 1990;</text:p>
            <text:p text:style-name="considerans.al">- het Besluit Administratieve Bepalingen inzake het Wegverkeer;</text:p>
            <text:p text:style-name="considerans.al">- de Algemene wet bestuursrecht;</text:p>
            <text:p text:style-name="considerans.al">- het Mandaatbesluit 2026 van gemeente Woensdrecht.</text:p>
            <text:p text:style-name="considerans.al"/>
            <text:p text:style-name="considerans.al">
            <text:span text:style-name="nadrukcur">
              <text:span text:style-name="nadrukvet">Overwegende dat: </text:span>
            </text:span>
          </text:p>
            <text:p text:style-name="considerans.al">- Pottenbergen is gelegen binnen de bebouwde kom van Ossendrecht en in beheer is bij de gemeente Woensdrecht;</text:p>
            <text:p text:style-name="considerans.al">- Pottenbergen onderdeel uitmaakt van een verblijfsgebied met een maximumsnelheid van 30 km/uur;</text:p>
            <text:p text:style-name="considerans.al">- de gemeente Woensdrecht verantwoordelijk is voor het nemen van verkeersmaatregelen op gemeentelijke wegen;</text:p>
            <text:p text:style-name="considerans.al">- door bewoners van Pottenbergen aandacht is gevraagd voor de verkeerssituatie in de straat;</text:p>
            <text:p text:style-name="considerans.al">- deze situatie is besproken met het Dorpsplatform Ossendrecht;</text:p>
            <text:p text:style-name="considerans.al">- uit het overleg met bewoners en het Dorpsplatform naar voren is gekomen dat er behoefte bestaat aan een duidelijkere verkeerssituatie in de straat. In de huidige constructie van de Pottenberg kan het verkeer de doorstroming belemmeren/het zicht verminderen door de geparkeerde auto’s;</text:p>
            <text:p text:style-name="considerans.al">- het instellen van eenrichtingsverkeer zorgt voor een vermindering van ontmoetingen tussen tegemoetkomend verkeer;</text:p>
            <text:p text:style-name="considerans.al">- hiermee de verkeersveiligheid en de leefbaarheid in de straat worden verbeterd;</text:p>
            <text:p text:style-name="considerans.al">- de maatregel geen onevenredige gevolgen heeft voor de bereikbaarheid van de woningen en percelen aan Pottenbergen;</text:p>
            <text:p text:style-name="considerans.al">- bestemmingsverkeer, hulpdiensten en overige noodzakelijke verkeersdeelnemers kunnen nog steeds gebruik blijven maken van de weg;</text:p>
            <text:p text:style-name="considerans.al">- de maatregel past binnen het gemeentelijke beleid om de verkeersveiligheid en de leefbaarheid in de openbare ruimte te verbeteren.</text:p>
            <text:p text:style-name="considerans.al"/>
            <text:p text:style-name="considerans.al">
            <text:span text:style-name="nadrukcur">
              <text:span text:style-name="nadrukvet">Belangenafweging: </text:span>
            </text:span>
          </text:p>
            <text:p text:style-name="considerans.al">Met het instellen van eenrichtingsverkeer op Pottenbergen wordt beoogd de verkeerssituatie overzichtelijker en veiliger te maken. Door het beperken van verkeer in twee richtingen wordt de kans op conflicten tussen tegemoetkomende voertuigen verminderd.</text:p>
            <text:p text:style-name="considerans.al">Bij de afweging van belangen is rekening gehouden met de belangen van bewoners, bezoekers, hulpdiensten en overige weggebruikers. De gemeente is van mening dat het belang van verkeersveiligheid en leefbaarheid zwaarder weegt dan het belang van het behouden van verkeer in beide richtingen.</text:p>
            <text:p text:style-name="considerans.al"/>
            <text:p text:style-name="considerans.al">
            <text:span text:style-name="nadrukvet">
              <text:span text:style-name="nadrukcur">Gehoord:</text:span>
            </text:span>
          </text:p>
            <text:p text:style-name="considerans.al">De politie heeft ingestemd met de voorgenomen verkeersmaatregel.</text:p>
            <text:p text:style-name="considerans.al"/>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het plaatsen van verkeersbord C2 en C3 van bijlage I van het Reglement Verkeersregels en Verkeerstekens 1990 eenrichtingsverkeer in te stellen op Pottenbergen te Ossendrecht, conform de bij dit besluit behorende situatietekening;</text:p>
              </text:list-item>
              <text:list-item text:style-override="id1-3-2-2-1-1-2">
                <text:number>2.</text:number>
                <text:p text:style-name="al">de verkeersmaatregel uit te voeren zoals aangegeven op de bij dit besluit behorende situatietekening.</text:p>
              </text:list-item>
            </text:list>
            <text:p text:style-name="tekst_bottom"/>
          </text:section>
        </text:section>
        <text:section text:name="regeling-sluiting_id1-3-2-3" text:style-name="regeling-sluiting">
          <text:section text:name="gegeven_id1-3-2-3-1" text:style-name="gegeven">
            <text:p text:style-name="dagtekening">
            <text:span text:style-name="plaats">Het college van burgemeester en wethouders van de gemeente Woensdrecht. </text:span>
            <text:span text:style-name="datum"/>
          </text:p>
          </text:section>
          <text:section text:name="ondertekening_id1-3-2-3-2">
            <text:p><text:span text:style-name="deze">Namens deze,</text:span></text:p>
            <text:p><text:span text:style-name="ondertekening_naam">
            <text:span text:style-name="voornaam">mr. H.J. (Heidy) van Blitterswijk</text:span>
            <text:span text:style-name="achternaam"/>
          </text:span></text:p>
            <text:p><text:span text:style-name="functie">Teammanager Leefomgeving</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Het kan zijn dat u het met dit besluit niet eens bent. Neemt u in dat geval contact op met de Servicelijn van de gemeente Woensdrecht om dit te bespreken. Bent u het na dit gesprek nog altijd niet eens met het besluit, dan kunt u bezwaar maken. U kunt binnen 6 weken na het verzenden van dit besluit een bezwaarschrift indienen bij het college.</text:p>
          <text:p text:style-name="bezwaarschrift_al">U kunt digitaal bezwaar maken via het formulier op onze website. U hebt daarvoor uw DigiD nodig.</text:p>
          <text:p text:style-name="bezwaarschrift_al">U kunt ook schriftelijk bezwaar maken door het bezwaarschrift te sturen aan het college, postbus 24, 4630 AA Hoogerheide. In uw bezwaarschrift moet in ieder geval het volgende staan:</text:p>
          <text:p text:style-name="bezwaarschrift_al"/>
          <text:list text:style-name="id1-3-2-4-7">
            <text:list-item text:style-override="id1-3-2-4-7-1">
              <text:number>1.</text:number>
              <text:p text:style-name="al">uw naam en adres;</text:p>
            </text:list-item>
            <text:list-item text:style-override="id1-3-2-4-7-2">
              <text:number>2.</text:number>
              <text:p text:style-name="al">de datum van het bezwaarschrift;</text:p>
            </text:list-item>
            <text:list-item text:style-override="id1-3-2-4-7-3">
              <text:number>3.</text:number>
              <text:p text:style-name="al">een afschrift of omschrijving van het besluit waarmee u het niet eens bent;</text:p>
            </text:list-item>
            <text:list-item text:style-override="id1-3-2-4-7-4">
              <text:number>4.</text:number>
              <text:p text:style-name="al">de reden van uw bezwaar.</text:p>
            </text:list-item>
          </text:list>
          <text:p text:style-name="bezwaarschrift_al">Als er bij het bezwaar sprake is van spoedeisendheid, kunt u bij de rechtbank Zeeland-West-Brabant, locatie Breda om een voorlopige voorziening verzoeken. Hierover vindt u op www.rechtspraak.nl meer informatie.</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nsdrecht</text:p>
            </table:table-cell>
            <table:table-cell office:value-type="string" table:style-name="header.C">
              <text:p text:style-name="headerright"><text:span text:style-name="nr">Nr. 38756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6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6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oensdrecht</meta:user-defined>
    <meta:user-defined meta:name="OVERHEID.Gemeente/OVERHEID.authority">Woensdrecht</meta:user-defined>
    <meta:user-defined meta:name="OVERHEID.Informatietype/DC.type">officiële publicatie</meta:user-defined>
    <meta:user-defined meta:name="OVERHEIDop.Rubriek/DC.type">verkeersbesluit of -mededeling</meta:user-defined>
    <meta:user-defined meta:name="OVERHEID.Gemeente/DCTERMS.publisher">Woensdrecht</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DCTERMS.alternative">Gemeente Woensdrecht - Eenrichtingsverkeer - Pottenbergen Ossendrech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C2</meta:user-defined>
    <meta:user-defined meta:name="OVERHEIDop.verkeersbordcode">C3</meta:user-defined>
    <dc:language>nl</dc:language>
    <meta:user-defined meta:name="OVERHEIDop.locatietype/OVERHEIDop.gebiedsmarkering">Lijn</meta:user-defined>
    <meta:user-defined meta:name="DC.title">Verkeersbesluit voor het instellen van eenrichtingsverkeer op Pottenbergen te Ossendrecht</meta:user-defined>
    <meta:user-defined meta:name="DCTERMS.W3CDTF/DCTERMS.available">2026-08-14</meta:user-defined>
    <meta:user-defined meta:name="DCTERMS.W3CDTF/OVERHEIDop.jaargang">2026</meta:user-defined>
    <meta:user-defined meta:name="OVERHEIDop.publicationIssue">387563</meta:user-defined>
    <meta:user-defined meta:name="OVERHEIDop.GmbID/DC.identifier">gmb-2026-387563</meta:user-defined>
    <meta:user-defined meta:name="OVERHEIDop.versieInformatie"/>
  </office:meta>
</office:document-meta>
</file>