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ndreas Bonnstraat 14-26 (even)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uitbouwen, dakterrassen en balkons aan de achterzijde, kozijnen vervangen, toevoegen 10 woningen en realiseren van een horecaterras</text:p>
            <text:p text:style-name="common-al">Zaakadres: Andreas Bonnstraat 14-26 (even) Amsterdam</text:p>
            <text:p text:style-name="common-al">Datum ontvangst: 09-07-2026</text:p>
            <text:p text:style-name="common-al">Zaaknummer: Z2026-030485</text:p>
            <text:p text:style-name="common-al">DSO-nummer: 202607090101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56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6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6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30485</meta:user-defined>
    <meta:user-defined meta:name="DCTERMS.abstract">realiseren van uitbouwen, dakterrassen en balkons aan de achterzijde, kozijnen vervangen, toevoegen 10 woningen en realiseren van een horecaterras</meta:user-defined>
    <dc:language>nl</dc:language>
    <meta:user-defined meta:name="OVERHEIDop.locatietype/OVERHEIDop.gebiedsmarkering">Vlak</meta:user-defined>
    <meta:user-defined meta:name="DC.title">Aanvraag omgevingsvergunning Andreas Bonnstraat 14-26 (even)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61</meta:user-defined>
    <meta:user-defined meta:name="OVERHEIDop.GmbID/DC.identifier">gmb-2026-387561</meta:user-defined>
    <meta:user-defined meta:name="OVERHEIDop.versieInformatie"/>
  </office:meta>
</office:document-meta>
</file>