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Buurt-/straatfeest op locatie Gele Lis 176661 LG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buurtfeest Gele Lis op 29 augustus 2026. Het besluit is verleend:</text:p>
            <text:p text:style-name="common-al">
            <text:span text:style-name="nadrukvet">Locatie: </text:span>Gele Lis 17
6661 LG
Elst</text:p>
            <text:p text:style-name="common-al">
            <text:span text:style-name="nadrukvet">Zaaknummer: </text:span>Z2026-01612</text:p>
            <text:p text:style-name="common-al">
            <text:span text:style-name="nadrukvet">Datum besluit:</text:span> 12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Buurt-straatfees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3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755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612</meta:user-defined>
    <meta:user-defined meta:name="DCTERMS.abstract">Betreft: buurtfeest Gele Lis op 29 augustus 2026 op locatie Gele Lis 176661 LGElst, vergunning verleend op 12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Buurt-/straatfeest op locatie Gele Lis 176661 LGEls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51</meta:user-defined>
    <meta:user-defined meta:name="OVERHEIDop.GmbID/DC.identifier">gmb-2026-387551</meta:user-defined>
    <meta:user-defined meta:name="OVERHEIDop.versieInformatie"/>
  </office:meta>
</office:document-meta>
</file>