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nabij Eemspoldertocht, Eemsh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2 augustus 2026 een aanvraag ontvangen voor het uitvoeren van voorbereidende werkzaamheden voor onderhoud aan windturbine op de locatie nabij Eemspoldertocht, Eemshav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75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02</meta:user-defined>
    <meta:user-defined meta:name="DCTERMS.abstract">het uitvoeren van voorbereidende werkzaamheden voor onderhoud aan windturbine, nabij Eemspoldertocht, Eemshaven (12 augustus 2026)</meta:user-defined>
    <dc:language>nl</dc:language>
    <meta:user-defined meta:name="OVERHEIDop.locatietype/OVERHEIDop.gebiedsmarkering">Vlak</meta:user-defined>
    <meta:user-defined meta:name="DC.title">Ontvangst aanvraag omgevingsvergunning, nabij Eemspoldertocht, Eemsha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6</meta:user-defined>
    <meta:user-defined meta:name="OVERHEIDop.GmbID/DC.identifier">gmb-2026-387546</meta:user-defined>
    <meta:user-defined meta:name="OVERHEIDop.versieInformatie"/>
  </office:meta>
</office:document-meta>
</file>