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gedeeltelijk vergunningsvrij voor de ‘Bouwactiviteit (omgevingsplan)’, Escamplaan 276, 2547 G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tussenkopcur">het veranderen van de woning Escamplaan 276 tot 3 woningen</text:p>
            <text:p text:style-name="common-al"/>
            <text:p text:style-name="tussenkopcur">Ons kenmerk: </text:p>
            <text:p text:style-name="tussenkopcur">VTH2026-47617</text:p>
            <text:p text:style-name="common-al"/>
            <text:p text:style-name="tussenkopcur">Stadsdeel:</text:p>
            <text:p text:style-name="common-al">Escamp</text:p>
            <text:p text:style-name="tussenkopcur">Locatie(s):  </text:p>
            <text:p text:style-name="tussenkopcur">Escamplaan 276, 2547 GP ’s-Gravenhage</text:p>
            <text:p text:style-name="tussenkopcur">Datum bekendmaking besluit:</text:p>
            <text:p text:style-name="common-al">12 augustus 2026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, voor zover de wet of het beleid zich hiertegen niet verzet. </text:p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54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47617</meta:user-defined>
    <meta:user-defined meta:name="DCTERMS.abstract">het veranderen van de woning Escamplaan 276 tot 3 woningen</meta:user-defined>
    <dc:language>nl</dc:language>
    <meta:user-defined meta:name="OVERHEIDop.locatietype/OVERHEIDop.gebiedsmarkering">Adres</meta:user-defined>
    <meta:user-defined meta:name="DC.title">Omgevingsvergunning – Beschikking gedeeltelijk vergunningsvrij voor de ‘Bouwactiviteit (omgevingsplan)’, Escamplaan 276, 2547 GP 's-Gravenhage</meta:user-defined>
    <meta:user-defined meta:name="DCTERMS.W3CDTF/DCTERMS.available">2026-08-14</meta:user-defined>
    <meta:user-defined meta:name="DCTERMS.W3CDTF/OVERHEIDop.jaargang">2026</meta:user-defined>
    <meta:user-defined meta:name="OVERHEIDop.externeBijlage">VTH2026-47617 - Escamplaan 276|exb-2026-28958</meta:user-defined>
    <meta:user-defined meta:name="OVERHEIDop.publicationIssue">387543</meta:user-defined>
    <meta:user-defined meta:name="OVERHEIDop.GmbID/DC.identifier">gmb-2026-387543</meta:user-defined>
    <meta:user-defined meta:name="OVERHEIDop.versieInformatie"/>
  </office:meta>
</office:document-meta>
</file>