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verlengen van de werkzaamheden van de bestaande bouwplaats inrichting tot 30 oktober 2026, Essepad 1, 2272 JS Voorburg - kenmerk 000024269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verlengen van de werkzaamheden van de bestaande bouwplaats inrichting tot 30 oktober 2026.</text:p>
            <text:p text:style-name="common-al">
            
          </text:p>
            <text:p text:style-name="common-al">
            <text:span text:style-name="nadrukvet">Datum bekendmaking besluit: </text:span>12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75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26916</meta:user-defined>
    <dc:language>nl</dc:language>
    <meta:user-defined meta:name="OVERHEIDop.locatietype/OVERHEIDop.gebiedsmarkering">Punt</meta:user-defined>
    <meta:user-defined meta:name="DC.title">Vergunning verleend voor het verlengen van de werkzaamheden van de bestaande bouwplaats inrichting tot 30 oktober 2026, Essepad 1, 2272 JS Voorburg - kenmerk 0000242691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40</meta:user-defined>
    <meta:user-defined meta:name="OVERHEIDop.GmbID/DC.identifier">gmb-2026-387540</meta:user-defined>
    <meta:user-defined meta:name="OVERHEIDop.versieInformatie"/>
  </office:meta>
</office:document-meta>
</file>