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bouwen van een carport bij de woning, Heer Rudolfstraat 33, 7271XH Borcu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2 augustus 2026 is een aanvraag ontvangen voor het bouwen van een carport bij de woning op locatie Heer Rudolfstraat 33, 7271 XH Borculo. De aanvraag is geregistreerd onder zaaknummer Z2026-00001473. De aanvraag betreft de volgende activiteiten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</text:list>
            <text:p text:style-name="common-al">
            <text:span text:style-name="nadrukvet">Procedure</text:span>
          </text:p>
            <text:p text:style-name="last-al">De aanvraag zal worden behandeld volgens de geldende procedur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8753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3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3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473</meta:user-defined>
    <meta:user-defined meta:name="DCTERMS.abstract">Betreft: Aanvraag op locatie Heer Rudolfstraat 33, 7271XH Borculo</meta:user-defined>
    <dc:language>nl</dc:language>
    <meta:user-defined meta:name="OVERHEIDop.locatietype/OVERHEIDop.gebiedsmarkering">Vlak</meta:user-defined>
    <meta:user-defined meta:name="DC.title">Aanvraag vergunning voor bouwen van een carport bij de woning, Heer Rudolfstraat 33, 7271XH Borculo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538</meta:user-defined>
    <meta:user-defined meta:name="OVERHEIDop.GmbID/DC.identifier">gmb-2026-387538</meta:user-defined>
    <meta:user-defined meta:name="OVERHEIDop.versieInformatie"/>
  </office:meta>
</office:document-meta>
</file>