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insengracht 278 1016H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twee deuren in de voorzijde ten behoeve van het gebouw</text:p>
            <text:p text:style-name="common-al">Besluit: verleend</text:p>
            <text:p text:style-name="common-al">Besluit verzonden op: 11-08-2026</text:p>
            <text:p text:style-name="common-al">Zaakadres: Prinsengracht 278 1016HJ Amsterdam</text:p>
            <text:p text:style-name="common-al">Zaaknummer: Z2026-015758</text:p>
            <text:p text:style-name="common-al">DSO-nummer: 202604090158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575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53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758</meta:user-defined>
    <meta:user-defined meta:name="DCTERMS.abstract">wijzigen van twee deuren in de voorzijde ten behoeve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insengracht 278 1016HJ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1</meta:user-defined>
    <meta:user-defined meta:name="OVERHEIDop.GmbID/DC.identifier">gmb-2026-387531</meta:user-defined>
    <meta:user-defined meta:name="OVERHEIDop.versieInformatie"/>
  </office:meta>
</office:document-meta>
</file>