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Kruising De Prins - Engweg, Driebergen-Rijsenburg, Ontheffing plaatsen voorwerpen van 17 augustus t/m 25 september  (RX2026-00001793, 12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vergunning op grond van de APV/Bijzondere wetten hebben verleend:</text:p>
            <text:p text:style-name="common-al">Kruising De Prins - Engweg, Driebergen-Rijsenburg, Ontheffing plaatsen voorwerpen van 17 augustus t/m 25 september (RX2026-00001793, 12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75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1793</meta:user-defined>
    <meta:user-defined meta:name="DCTERMS.abstract">Kruising De Prins - Engweg, Driebergen-Rijsenburg, Ontheffing plaatsen voorwerpen van 17 augustus t/m 25 september  (RX2026-00001793, 12 augustus 2026)</meta:user-defined>
    <dc:language>nl</dc:language>
    <meta:user-defined meta:name="OVERHEIDop.locatietype/OVERHEIDop.gebiedsmarkering">Punt</meta:user-defined>
    <meta:user-defined meta:name="DC.title">Gemeente Utrechtse Heuvelrug, verleende vergunning APV/Bijzondere wetten - Kruising De Prins - Engweg, Driebergen-Rijsenburg, Ontheffing plaatsen voorwerpen van 17 augustus t/m 25 september  (RX2026-00001793, 12 augustus 2026)</meta:user-defined>
    <meta:user-defined meta:name="DCTERMS.W3CDTF/DCTERMS.available">2026-08-14</meta:user-defined>
    <meta:user-defined meta:name="DCTERMS.W3CDTF/OVERHEIDop.jaargang">2026</meta:user-defined>
    <meta:user-defined meta:name="OVERHEIDop.publicationIssue">387529</meta:user-defined>
    <meta:user-defined meta:name="OVERHEIDop.GmbID/DC.identifier">gmb-2026-387529</meta:user-defined>
    <meta:user-defined meta:name="OVERHEIDop.versieInformatie"/>
  </office:meta>
</office:document-meta>
</file>