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Wielploeg 8, 2761WK Zevenhuiz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Omgevingsdienst Midden-Holland (ODMH) namens gemeente Zuidplas een besluit genomen op de aanvraag met kenmerk 2026-00011476. Het gaat over het legaliseren van een accuruimte op Tennispark Zevenhuizen op de locatie Wielploeg 8, 2761WK Zevenhuiz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3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75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1476</meta:user-defined>
    <meta:user-defined meta:name="DCTERMS.abstract">Besluit reguliere omgevingsvergunning buitenplans (BOPA)</meta:user-defined>
    <dc:language>nl</dc:language>
    <meta:user-defined meta:name="DC.title">Besluit reguliere omgevingsvergunning buitenplans (BOPA) Wielploeg 8, 2761WK Zevenhuizen</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57</meta:user-defined>
    <meta:user-defined meta:name="OVERHEIDop.publicationIssue">387526</meta:user-defined>
    <meta:user-defined meta:name="OVERHEIDop.GmbID/DC.identifier">gmb-2026-387526</meta:user-defined>
    <meta:user-defined meta:name="OVERHEIDop.versieInformatie"/>
  </office:meta>
</office:document-meta>
</file>