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getrokken, Rondhoep te Ouderkerk aan de Amstel - Vogelinformatiebord Ronde Hoep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uder-Amstel hebben onderstaande intrekking van de aanvraag ontvangen:</text:p>
            <text:p text:style-name="common-al">Kenmerk: Z2026-00001821</text:p>
            <text:p text:style-name="common-al">Soort aanvraag: omgevingsvergunning</text:p>
            <text:p text:style-name="common-al">datum intrekking: 5 augustus 2026</text:p>
            <text:p text:style-name="common-al">Omschrijving: Vogelinformatiebord Ronde Hoep 1</text:p>
            <text:p text:style-name="common-al">Locatie: Rondhoep te Ouderkerk aan de Amstel</text:p>
            <text:p text:style-name="last-al">Voor meer informatie kunt u zich, op werkdagen van 08.30 tot 12.30 uur, wenden tot het cluster Vergunningen van het Team Vergunning Toezicht en Handhaving via het telefoonnummer (020) 496 21 2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3875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uder-Am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821</meta:user-defined>
    <meta:user-defined meta:name="DCTERMS.abstract">Aanvraag omgevingsvergunning Rondhoep te Ouderkerk aan de Amstel - Vogelinformatiebord Ronde Hoep 1</meta:user-defined>
    <dc:language>nl</dc:language>
    <meta:user-defined meta:name="OVERHEIDop.locatietype/OVERHEIDop.gebiedsmarkering">Vlak</meta:user-defined>
    <meta:user-defined meta:name="DC.title">Aanvraag omgevingsvergunning ingetrokken, Rondhoep te Ouderkerk aan de Amstel - Vogelinformatiebord Ronde Hoep 1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25</meta:user-defined>
    <meta:user-defined meta:name="OVERHEIDop.GmbID/DC.identifier">gmb-2026-387525</meta:user-defined>
    <meta:user-defined meta:name="OVERHEIDop.versieInformatie"/>
  </office:meta>
</office:document-meta>
</file>