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aanpassen van de watervoorziening van de sprinklerinstallatie in de Grote Kerk en Toren aan Kerkplein 2 4811X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aanpassen van de watervoorziening van de sprinklerinstallatie in de Grote Kerk en Toren aan Kerkplein 2 4811XT Breda is nog niet volledig</text:span>
          </text:p>
            <text:p text:style-name="common-al">De gemeente Breda heeft een aanvraag voor een omgevingsvergunning ontvangen. De omgevingsvergunning is aangevraagd voor de volgende activiteit(en):</text:p>
            <text:p text:style-name="common-al">- Omgevingsplanactiviteit bouwwerken</text:p>
            <text:p text:style-name="common-al">- Technische bouwactiviteit</text:p>
            <text:p text:style-name="common-al">- Rijksmonumentenactiviteit</text:p>
            <text:p text:style-name="common-al">De gemeente Breda heeft op 12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925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751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4925</meta:user-defined>
    <meta:user-defined meta:name="DCTERMS.abstract">het aanpassen van de watervoorziening van de sprinklerinstallatie in de Grote Kerk en Toren</meta:user-defined>
    <dc:language>nl</dc:language>
    <meta:user-defined meta:name="OVERHEIDop.locatietype/OVERHEIDop.gebiedsmarkering">Vlak</meta:user-defined>
    <meta:user-defined meta:name="DC.title">Verzoek aanvullende gegevens voor het aanpassen van de watervoorziening van de sprinklerinstallatie in de Grote Kerk en Toren aan Kerkplein 2 4811XT Bred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19</meta:user-defined>
    <meta:user-defined meta:name="OVERHEIDop.GmbID/DC.identifier">gmb-2026-387519</meta:user-defined>
    <meta:user-defined meta:name="OVERHEIDop.versieInformatie"/>
  </office:meta>
</office:document-meta>
</file>