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t verzoek om het bestemmingsplan aan te passen voor horeca camping, Sterrebosweg 2 7722KG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12-08-2026</text:span>
          </text:p>
            <text:p text:style-name="common-al">
            <text:span text:style-name="nadrukvet">Locatie:</text:span> Sterrebosweg 2 7722KG Dalfsen</text:p>
            <text:p text:style-name="common-al">
            <text:span text:style-name="nadrukvet">Zaakomschrijving:</text:span> het verzoek om het bestemmingsplan aan te passen voor horeca camping</text:p>
            <text:p text:style-name="common-al">
            <text:span text:style-name="nadrukvet">Zaaknummer:</text:span> 014810778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Dalfsen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014810778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75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48107782</meta:user-defined>
    <meta:user-defined meta:name="DCTERMS.abstract">het verzoek om het bestemmingsplan aan te passen voor horeca cam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het verzoek om het bestemmingsplan aan te passen voor horeca camping, Sterrebosweg 2 7722KG Dalf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516</meta:user-defined>
    <meta:user-defined meta:name="OVERHEIDop.GmbID/DC.identifier">gmb-2026-387516</meta:user-defined>
    <meta:user-defined meta:name="OVERHEIDop.versieInformatie"/>
  </office:meta>
</office:document-meta>
</file>