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eidsekruisstraat 21-1 1017R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stellen van de fundering, het vernieuwen van de kozijnen en dakramen in de voorgevel, het realiseren van een dakterras op het hoofdgebouw en het sa</text:p>
            <text:p text:style-name="common-al">Besluit: verleend</text:p>
            <text:p text:style-name="common-al">Besluit verzonden op: 11-08-2026</text:p>
            <text:p text:style-name="common-al">Zaakadres: Leidsekruisstraat 21-1 1017RE Amsterdam</text:p>
            <text:p text:style-name="common-al">Zaaknummer: Z2026-008823</text:p>
            <text:p text:style-name="common-al">DSO-nummer: 202602250172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0882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51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23</meta:user-defined>
    <meta:user-defined meta:name="DCTERMS.abstract">herstellen van de fundering, het vernieuwen van de kozijnen en dakramen in de voorgevel, het realiseren van een dakterras op het hoofdgebouw en het sa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eidsekruisstraat 21-1 1017RE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13</meta:user-defined>
    <meta:user-defined meta:name="OVERHEIDop.GmbID/DC.identifier">gmb-2026-387513</meta:user-defined>
    <meta:user-defined meta:name="OVERHEIDop.versieInformatie"/>
  </office:meta>
</office:document-meta>
</file>