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Bar/Pub de Lantaar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Bar/Pub de Lantaar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58134</text:p>
            <text:p text:style-name="common-al">Onderwerp: Halloween Party de Lantaarn</text:p>
            <text:p text:style-name="common-al">Locatie: Bar/Pub de Lantaarn Lelystad</text:p>
            <text:p text:style-name="common-al">Datum activiteit:<text:span text:style-name="nadrukvet"/>31 oktober 2026 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750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58134</meta:user-defined>
    <dc:language>nl</dc:language>
    <meta:user-defined meta:name="OVERHEIDop.locatietype/OVERHEIDop.gebiedsmarkering">Punt</meta:user-defined>
    <meta:user-defined meta:name="DC.title">Ontvangen melding - Bar/Pub de Lantaarn Lelyst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09</meta:user-defined>
    <meta:user-defined meta:name="OVERHEIDop.GmbID/DC.identifier">gmb-2026-387509</meta:user-defined>
    <meta:user-defined meta:name="OVERHEIDop.versieInformatie"/>
  </office:meta>
</office:document-meta>
</file>